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c2ed13b6d3d0c3fceef0ee75320cb84.jpg"/>
  <manifest:file-entry manifest:media-type="image/jpeg" manifest:full-path="Pictures/b61a236096244607a16cc1310b5564ac.jpg"/>
  <manifest:file-entry manifest:media-type="image/jpeg" manifest:full-path="Pictures/b512bd591d6e38b617c89faa9a72f4bf.jpg"/>
  <manifest:file-entry manifest:media-type="image/jpeg" manifest:full-path="Pictures/69a39b596dcd29d120add0813a371e4b.jpg"/>
  <manifest:file-entry manifest:media-type="image/jpeg" manifest:full-path="Pictures/c77e537f70fe7775fe27f42fb554e5ee.jpg"/>
  <manifest:file-entry manifest:media-type="image/jpeg" manifest:full-path="Pictures/9d92bdb413633673296579b6158ed8a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s_das_rittertum_in_bluete_stand"/><text:bookmark-start text:name="__RefHeading___als_das_rittertum_in_bluete_stand_1"/><text:bookmark-start text:name="als_das_rittertum_in_bluete_stand"/>Als das Rittertum in Blüte stand<text:bookmark-end text:name="__RefHeading___als_das_rittertum_in_bluete_stand_1"/><text:bookmark-end text:name="als_das_rittertum_in_bluete_stand"/></text:h>
      <text:p text:style-name="Text_20_body"><text:span text:style-name="Strong_20_Emphasis">von <text:a xlink:type="simple" xlink:href="https://eisenherz-lexikon.de/doku.php?id=james_arthur_wood_jr" text:style-name="Internet_20_link" text:visited-style-name="Visited_20_Internet_20_Link">Art Wood</text:a> (James Arthur Wood, Jr.) über <text:a xlink:type="simple" xlink:href="https://eisenherz-lexikon.de/doku.php?id=foster_hal" text:style-name="Internet_20_link" text:visited-style-name="Visited_20_Internet_20_Link">Hal Foster</text:a></text:span></text:p>
      <text:p text:style-name="Text_20_body"><text:span text:style-name="Emphasis">entnommen aus »Great Cartoonists and their Art«, erschienen bei Pelican Publishimg Company, Gretna, 1987</text:span></text:p>
      <text:p text:style-name="Text_20_body"><text:span text:style-name="Strong_20_Emphasis">HAROLD R. FOSTER</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 - BITTE noch nicht weiterlesen!</text:p>
          </table:table-cell>
        </table:table-row>
      </table:table>
      <text:p text:style-name="Text_20_body">DER SCHÖPFER des heroischen Comicstrips Prinz Valiant war groß, Gentleman, weißhaarig
und sprach sanft. Irgendwie erwartet man, dass der Urheber eines solchen Streifens ein
muskelbepackter Krieger mit Schild und singendem Schwert ist. Der Schein kann jedoch täuschen.
Unter Harold Fosters vornehmem Äußeren verbarg sich das Herz eines Abenteurers.
Hal Foster, wie er sein Werk unterzeichnete, war in jungen Jahren ein Sportler und Sportler. Er war
ein kanadischer Führer, Hinterwäldler, Jäger, Fallensteller, Fischer, Goldgräber und Holzfäller
gewesen. Er fuhr mit dem Fahrrad durch das Land und verbrachte Wochen allein in der Wildnis, um sich auf
dem Land zu ernähren. Foster war ein schroffer Individualist und ein Experte für fast jedes Thema.
Er studierte die Natur aus erster Hand und sein scharfer Beobachtungssinn spiegelte sich in seinen komplexen
Kunstwerken wider.
Obwohl Harold R. Foster als Cartoonist eingestuft wurde, war er tatsächlich einer der besten
Illustratoren Amerikas. Er gehörte zu der Elitegruppe von Künstlern, die zu den höchsten Standards
der amerikanischen Illustration beigetragen haben – E. A. Abbey, Howard Pyle, N. C.
Wyeth, George Luks, George Bellows, John Sloan, Robert Henri, Frank Schoonover und Charles Dana
Gibson. um nur einige zu nennen.
Viele Kunstkritiker blicken nüchtern auf den Praktiker herab, der seine Kunst „prostituiert“ hat, insbesondere
indem er im kommerziellen Bereich tätig war 
das des Cartoonierens. Wenn Kommerzialisierung der Standard wäre, würden einige der bekanntesten Künstler der
Welt ausgeschlossen – Michelangelo, da Vinci, Rubens, Rembrandt, Goya und viele andere, die ihren Lebensunterhalt bestreiten
und gleichzeitig einen Beitrag zum künstlerischen Genre leisten müssten . Es genügt zu sagen, dass Foster sein Ding
gemacht hat, ohne sich Gedanken darüber zu machen, ob er von der erlesenen Gruppe von Kritikern, die zeitgenössische
Maßstäbe setzen, nur um sie dann umzudrehen oder zu verfeinern, wenn die Zeit die Einstellungen und den Geschmack
der Öffentlichkeit verändert, als wahrer Künstler angesehen werden würde oder nicht.
Foster war das seltene Talent, das eine Geschichte sowohl in der Kontinuität als auch in der künstlerischen
Gestaltung zum Leben erwecken konnte. Seine Zeichnungen waren durch ihre Lebendigkeit, historische Genauigkeit
und Schönheit unübertroffen. Seine unheimliche Fähigkeit, Figuren auf dem Zeichenbrett „zu konkretisieren“
und sie auf einem realistischen und dennoch malerischen Bildpanorama solide zu platzieren, zeichnet ihn als
modernen Meister der Comic-Kunst aus. Er war ein Künstler im großen Stil, auch wenn seine Werke auf den Comicseiten
erschienen und von den Hearst-Zeitungen in den frühen Tagen als „ein Regenbogen aus Farben, ein Traum von
Schönheit, ein wilder Gelächter und ganz normales heißes Zeug“ beschrieben wurden. „ Während Prince Valiant seine
humorvollen und herzlichen Momente hatte, galt es als „Traum der Schönheit“ und etablierte einen Stil der
Perfektion in den Comicseiten Amerikas. Foster begann seine künstlerische Karriere als
Illustrator für einen Versandkatalog. Das kann zwar sein  
&lt;SEITENUMBRUCH&gt;
Obwohl es in vielerlei Hinsicht eine qualvolle Arbeit war, gab es ihm die Gelegenheit, die menschliche Figur in
allen Arten von Gewändern zu zeichnen – und war, wie viele unangenehme Disziplinen, ein ausgezeichnetes
Übungsgelände.
Foster wurde in den Depressionsjahren von United Feature Syndicate ausgewählt, um die Schöpfung von
Edgar Rice Burroughs, „Tarzan“, zu illustrieren. Die ersten Seiten erschienen 1931 und Foster
betrachtete dieses Feature immer als „ein Skelett im Schrank“. Sein künstlerisches Genie war jedoch in
Tarzan ebenso offensichtlich wie in den ersten Seiten von Prince Valiant, aber Foster war nie stolz auf Tarzan, da er
das Gefühl hatte, er müsse es in Eile „ausarbeiten“, anstatt sich die Zeit zu nehmen, die er für nötig hielt - sary,
eine erstklassige Comic-Seite zu produzieren. Trotz seiner eigenen mangelnden Bewunderung für sein Frühwerk
waren die Zeichnungen dramatisch und fesselnd Aufregung über das Burroughs-Drehbuch. Tarzan
erfreute sich beim Publikum sofort großer Beliebtheit und ist seit seiner Entstehung bis heute ein wichtiger Bestandteil
des Films.
Foster gab Tarzan auf und schuf 1935 Prince Valiant, wobei er sein Interesse an der Geschichte
mit seinem fachmännischen Können im Zeichnen verband. Es war nicht im traditionellen
Zeichentrickstil mit Luftballons als Dialog, sondern tatsächlich ein illustrierter Roman, dessen Handlungsstrang
am Ende der Zeichnungen angeschrieben war.
Als Lieber zum Detail reiste Foster um die ganze Welt, sammelte Material für seinen Spielfilm und
fertigte komplizierte Skizzen an, die er später in sein Gesamtwerk einbaute.
Ich hatte die Fosters zum ersten Mal 1940 getroffen, als sie in Evanston, Illinois, lebten. Ich war ein Kind,
nass hinter den Ohren und hatte große Schwierigkeiten.</text:p>
      <text:p text:style-name="Text_20_body">Harold R. „Hal“ Foster; Prince Valiant – Nachdruck mit besonderer Genehmigung von King Features Syndicate, Inc.
Prinz
Valiant
VON HAROLD R FOSTER
IN DEN TAGEN VON
KÖNIG ARTHURS
Unsere Geschichte: Lange vor Pfingsten tauchen die Ritter
der Tafelrunde auf und Camelot ist ein schwuler Ort, an dem
sich alte Freunde wieder treffen. Diese Krieger haben
wochenlanges Training vor sich, denn das große Turnier steht allen
Rittern offen und sie müssen daran teilnehmen DIE EHRE IHRER
GEMEINSCHAFT.</text:p>
      <text:p text:style-name="Text_20_body">Es war eine große Herausforderung, von dem Hotel in der Innenstadt von Chicago, in dem meine Familie übernachtete,
in diese vorstädtische Schlafgemeinschaft zu gelangen. Ich reiste alleine mit dem Zug nach Evanston und nahm ein
Taxi zu ihnen nach Hause. Helen und Hal waren wie Verwandte und gaben mir das Gefühl, zu Hause zu sein,
obwohl sie den jungen Fremden aus Washington, D.C. noch nie zu Gesicht bekommen hatten. Ich befragte Foster ausführlich
über seine Arbeitsweise und er holte freundlicherweise seine Notizbücher heraus, wo er sich um ihn kümmerte -
Vollständig angelegte Sequenzen von Val in detaillierten Skizzen. Von diesem Notizbuch übertrug er den Text
und die Zeichnungen auf das Zeichenbrett von Strathmore, wobei er seine Seiten normalerweise in Drittel
aufteilte, damit sie bequem auf das Zeichenbrett passten. Ich habe ihn um eine Original-Sonntagsseite gebeten und erinnere
mich an seinen Kommentar. „Ich behalte meine Originale für die Vervielfältigung von Büchern“, sagte er, „aber wenn
Sie jemals in das Geschäft einsteigen, werde ich es tun.“
„Ich war enttäuscht, aber er erklärte mir, wie wichtig es sei, die Originalseiten beizubehalten, um bei
der Reproduktion der Zeichnungen ein besseres Bild zu gewährleisten. Seine Worte stießen auf taube
Ohren. Ich hatte bei meiner Suche versagt und war herzzerreißend.
Ich war etwa sechs Monate beim News Leader, als eines Tages ein großes Paket mit der Post
ankam. Es war eine Original-Sonntagsseite von Prince Valiant von Hal Foster. Er hatte eine Sequenz
ausgewählt, die ihm besonders gefiel, und sie getreu seinem Wort an mich weitergeleitet.
Während ich beim News Leader war, nahmen Hal und Helen sowie eine Reihe anderer Künstler
und Ehefrauen an einem Treffen der National Cartoonists Society in Williamsburg, Virginia, ein paar
Meilen südlich der Hauptstadt Richmond, teil. Hal und Helen waren kürzlich in der Fernsehsendung
„This is Your Life“ von Ralph Edwards aufgetreten.</text:p>
      <text:p text:style-name="Text_20_body">Bald werden sie am Rande einer Schlucht festgehalten,
in der ein schäumender Wildbach rauscht, und sie
träumen von einer bequemen Straße durch die Schlucht
BERGE VERBLEIBEN.
NÄCHSTE WOCHE: Der Hidden Pass.
HAL FOSTER
Harold R. „Hal“ Foster; Prince Valiant – Nachdruck mit besonderer Genehmigung von King Features Syndicate, Inc.</text:p>
      <text:p text:style-name="Text_20_body">und er war mit Fotoausrüstung beladen, die ihm bei der Show geschenkt worden war.
Prinz Valiant war gerade Gegenstand eines großen Kinofilms mit Robert Wagner als Prinz, Janet Leigh als Aleta und 
James Mason als dem bösen Schwarzen Ritter. Foster fand es schwieriger, seine Kamera zum Funktionieren zu bringen, als
seinen Pinsel zu machen. Er war mit der Ausrüstung nicht vertraut und es bereitete ihm großes
Unbehagen, mit den Kameras, Belichtungsmessern und anderen Utensilien in der kleinen, rekonstruierten
Stadt zu jonglieren. Dennoch klickte er weiterhin auf Bilder der historischen Gebäude. Ich war
fasziniert davon, wie er mit den Fingerspitzen die Beschaffenheit der Ziegel ertastete.
„Was machst du, Hal?“ Ich fragte neugierig.
„Ich überprüfe den Ziegelstein“, antwortete er.
„Art, ist dir jemals aufgefallen, wie viele verschiedene Arten es in dieser Stadt gibt? Bisher habe
ich etwa ein Dutzend verschiedene Sorten entdeckt – einige mit hohem Strohgehalt, andere praktisch ohne Stroh. Faszinierend!“
Ich hatte nie angehalten, den Ziegel zu inspizieren, aber als ich darauf aufmerksam gemacht wurde, bemerkte ich die großen
Unterschiede in Textur und Farbe. Hal hatte weder einen Trick noch einen Ziegelstein verpasst. Er hatte alles in sich aufgenommen.
Er nahm auch alles auf einer Party wahr, die eine der Matriarchinnen der Stadt für die Cartoonistengruppe in
Yorktown veranstaltete. Die Versammlung fand in einem Herrenhaus aus der Kolonialzeit statt, nicht weit vom
Schlachtfeld entfernt, in einem von englischem Buchsbaum umgebenen Gebiet. Es war ein schönes Haus mit formellen
Gärten und gemauerten Terrassen.
Williamsburg ist wie Richmond im Sommer heiß und feucht. An diesem Abend war das Wetter besonders schwül und drückend.
Ein Butler machte die Runde mit einem Silbertablett mit Getränkebestellungen. Als Trankopfer wurden Mint Juleps angeboten – eine beliebte
und starke Südstaaten-Mischung bestehend aus Puderzucker, zerstoßenem Eis, Minze und einem vollen  Glas Bourbon. 
Anscheinend war Hal mit diesem alten Getränk aus Virginia nicht vertraut.
Wie die meisten Karikaturisten war Foster geübt darin, seinen Alkohol im Zaum zu halten, da er
mit den Besten getippt hatte. Aber das Wetter war verheerend heiß und die Juleps verliefen reibungslos,
einer nach dem anderen. Auch Hal ging in bester Südstaaten-Tradition unter. Er wurde zwischen den
Magnolien- und Minzbeeten ohnmächtig. Helen war entsetzt, als sie später am Abend an der
Hochzeit eines Freundes teilnehmen sollten. Trotz aller Bemühungen gelang es Helen nicht, ihn rechtzeitig
zur Kirche zu bringen.
In den späten Fünfzigern zogen die Fosters von Illinois nach Redding Ridge, Connecticut, wo
sie ein großes Haus in Cape Cod an einem See erworben hatten. Die Zugenten machten dort
Halt auf dem Weg zu ihren Paarungsplätzen. Laut Hal fand die Paarung größtenteils in
Hörweite statt. „Diese Enten“, bemerkte er lachend, „sind bessere Unterhaltung als alles andere
im Fernsehen.“
Nach vielen Jahren in Connecticut verkauften die Fosters ihr weitläufiges Anwesen
und zogen nach Florida, wo das Klima im Winter milder und die Enten ruhiger waren.
In den 1960er Jahren übergab Hal Foster die Zeichnung von Prinz Valiant an den talentierten John Cullen
Murphy, Illustrator und Schöpfer von Big Ben Bolt, einem Sport-Comic. Bis zu seinem Tod im Jahr 1982
war Foster damit beschäftigt, die Seite zu gestalten, den Text zu schreiben und die Korrekturabzüge für den Graveur
zu kolorieren.</text:p>
      <text:p text:style-name="Text_20_body">Ende</text:p>
      <text:p text:style-name="Text_20_body"><text:span text:style-name="Emphasis">Quelle:</text:span>  <text:a xlink:type="simple" xlink:href="https://www.facebook.com/groups/2398179284/permalink/10160290712329285/" text:style-name="Internet_20_link" text:visited-style-name="Visited_20_Internet_20_Link">Beitrag von Jim Pinkoski am 10. Februar 2024 auf Facebook</text:a></text:p>
      <text:p text:style-name="Text_20_body"><draw:frame draw:style-name="media" draw:name="Array Legend" text:anchor-type="as-char" draw:z-index="0" svg:width="22.886458333333cm" style:rel-width="100%"><draw:text-box><text:p text:style-name="legendcenter"><draw:frame draw:style-name="media" draw:name="Array" text:anchor-type="as-char" draw:z-index="0" svg:width="22.886458333333cm" style:rel-width="100%" svg:height="28.575cm" style:rel-height="scale"><draw:image xlink:href="Pictures/6c2ed13b6d3d0c3fceef0ee75320cb84.jpg" xlink:type="simple" xlink:show="embed" xlink:actuate="onLoad"/></draw:frame>Array</text:p></draw:text-box></draw:frame><draw:frame draw:style-name="media" draw:name="Array Legend" text:anchor-type="as-char" draw:z-index="0" svg:width="16.430625cm"><draw:text-box><text:p text:style-name="legendcenter"><draw:frame draw:style-name="media" draw:name="Array" text:anchor-type="as-char" draw:z-index="1" svg:width="16.430625cm" svg:height="26.537708333333cm"><draw:image xlink:href="Pictures/b61a236096244607a16cc1310b5564ac.jpg" xlink:type="simple" xlink:show="embed" xlink:actuate="onLoad"/></draw:frame>Array</text:p></draw:text-box></draw:frame><draw:frame draw:style-name="media" draw:name="Array Legend" text:anchor-type="as-char" draw:z-index="0" svg:width="23.65375cm" style:rel-width="100%"><draw:text-box><text:p text:style-name="legendcenter"><draw:frame draw:style-name="media" draw:name="Array" text:anchor-type="as-char" draw:z-index="2" svg:width="23.65375cm" style:rel-width="100%" svg:height="28.575cm" style:rel-height="scale"><draw:image xlink:href="Pictures/b512bd591d6e38b617c89faa9a72f4bf.jpg" xlink:type="simple" xlink:show="embed" xlink:actuate="onLoad"/></draw:frame>Array</text:p></draw:text-box></draw:frame><draw:frame draw:style-name="media" draw:name="Array Legend" text:anchor-type="as-char" draw:z-index="0" svg:width="25.479375cm" style:rel-width="100%"><draw:text-box><text:p text:style-name="legendcenter"><draw:frame draw:style-name="media" draw:name="Array" text:anchor-type="as-char" draw:z-index="3" svg:width="25.479375cm" style:rel-width="100%" svg:height="34.025416666667cm" style:rel-height="scale"><draw:image xlink:href="Pictures/69a39b596dcd29d120add0813a371e4b.jpg" xlink:type="simple" xlink:show="embed" xlink:actuate="onLoad"/></draw:frame>Array</text:p></draw:text-box></draw:frame><draw:frame draw:style-name="media" draw:name="Array Legend" text:anchor-type="as-char" draw:z-index="0" svg:width="22.727708333333cm" style:rel-width="100%"><draw:text-box><text:p text:style-name="legendcenter"><draw:frame draw:style-name="media" draw:name="Array" text:anchor-type="as-char" draw:z-index="4" svg:width="22.727708333333cm" style:rel-width="100%" svg:height="28.575cm" style:rel-height="scale"><draw:image xlink:href="Pictures/c77e537f70fe7775fe27f42fb554e5ee.jpg" xlink:type="simple" xlink:show="embed" xlink:actuate="onLoad"/></draw:frame>Array</text:p></draw:text-box></draw:frame><draw:frame draw:style-name="media" draw:name="Array Legend" text:anchor-type="as-char" draw:z-index="0" svg:width="22.674791666667cm" style:rel-width="100%"><draw:text-box><text:p text:style-name="legendcenter"><draw:frame draw:style-name="media" draw:name="Array" text:anchor-type="as-char" draw:z-index="5" svg:width="22.674791666667cm" style:rel-width="100%" svg:height="25.4cm" style:rel-height="scale"><draw:image xlink:href="Pictures/9d92bdb413633673296579b6158ed8ab.jpg" xlink:type="simple" xlink:show="embed" xlink:actuate="onLoad"/></draw:frame>Array</text:p></draw:text-box></draw:frame><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5::25:10</meta:creation-date>
    <dc:creator>Generated</dc:creator>
    <dc:date>2026-09-01T05::25:10</dc:date>
    <dc:language>en-US</dc:language>
    <meta:editing-cycles>1</meta:editing-cycles>
    <meta:editing-duration>PT0S</meta:editing-duration>
    <dc:title>als_das_rittertum_in_bluete_stand</dc:title>
  </office:meta>
</office:document-meta>
</file>