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a27579659d7c3d05dca61580ea12bb.jpg"/>
  <manifest:file-entry manifest:media-type="image/gif" manifest:full-path="Pictures/367eda6328922efabd15e6acb659e02c.gif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edition_aktuell_1978"/><text:bookmark-start text:name="__RefHeading___ausgabe_edition_aktuell_1978_1"/><text:bookmark-start text:name="ausgabe_edition_aktuell_1978"/>Ausgabe Edition Aktuell 1978<text:bookmark-end text:name="__RefHeading___ausgabe_edition_aktuell_1978_1"/><text:bookmark-end text:name="ausgabe_edition_aktuell_1978"/></text:h>
      <text:p text:style-name="Text_20_body"><draw:frame draw:style-name="mediaright" draw:name="Cover Edition Aktuell Legend" text:anchor-type="paragraph" draw:z-index="0" svg:width="5.23875cm" style:rel-width="100%"><draw:text-box><text:p text:style-name="legendcenter"><draw:frame draw:style-name="mediaright" draw:name="Cover Edition Aktuell" text:anchor-type="paragraph" draw:z-index="0" svg:width="5.23875cm" style:rel-width="100%" svg:height="7.8845833333333cm" style:rel-height="scale"><draw:image xlink:href="Pictures/85a27579659d7c3d05dca61580ea12bb.jpg" xlink:type="simple" xlink:show="embed" xlink:actuate="onLoad"/></draw:frame>Cover Edition Aktuell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Edition Aktuell / Gondrom-Verlag, 1978 bis 1988</text:span></text:p>
      <text:p text:style-name="Text_20_body">Zehn Hardcover-Ausgaben. Text von <text:a xlink:type="simple" xlink:href="https://eisenherz-lexikon.de/doku.php?id=trell_max" text:style-name="Internet_20_link" text:visited-style-name="Visited_20_Internet_20_Link">Max Trell</text:a> mit s/w Szenen aus Fosters Werk (siehe <text:a xlink:type="simple" xlink:href="https://eisenherz-lexikon.de/doku.php?id=ausgabe_badischer_verlag_1953" text:style-name="Internet_20_link" text:visited-style-name="Visited_20_Internet_20_Link">Ausgabe des Badischen Verlags</text:a>). Zusätzlich findet sich der Hinweis <text:span text:style-name="Emphasis">»In der neuen Bearbeitung von Christiane de Troye und Eberhard Urban«</text:span>. Der Text wurde unmerklich modernisiert.</text:p>
      <text:p text:style-name="Text_20_body">Die Cover dieser Ausgabe sehen Sie in dieser <text:a xlink:type="simple" xlink:href="https://eisenherz-lexikon.de/doku.php?id=cover_edition_aktuell" text:style-name="Internet_20_link" text:visited-style-name="Visited_20_Internet_20_Link">Galerie</text:a> oder auch gleich hier: 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0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1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0::43:54</meta:creation-date>
    <dc:creator>Generated</dc:creator>
    <dc:date>2026-08-15T20::43:54</dc:date>
    <dc:language>en-US</dc:language>
    <meta:editing-cycles>1</meta:editing-cycles>
    <meta:editing-duration>PT0S</meta:editing-duration>
    <dc:title>ausgabe_edition_aktuell_1978</dc:title>
  </office:meta>
</office:document-meta>
</file>