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cfd96849e395bc0729901809c25838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faz_2005"/><text:bookmark-start text:name="__RefHeading___ausgabe_f.a.z._2005_1"/><text:bookmark-start text:name="ausgabe_f.a.z._2005"/>Ausgabe F.A.Z. 2005<text:bookmark-end text:name="__RefHeading___ausgabe_f.a.z._2005_1"/><text:bookmark-end text:name="ausgabe_f.a.z._2005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FAZ Klassiker der Comic-Literatur Bd. 3 Legend" text:anchor-type="paragraph" draw:z-index="0" svg:width="5.2916666666667cm" style:rel-width="100%"><draw:text-box><text:p text:style-name="legendcenter"><draw:frame draw:style-name="mediaright" draw:name="FAZ Klassiker der Comic-Literatur Bd. 3" text:anchor-type="paragraph" draw:z-index="1" svg:width="5.2916666666667cm" style:rel-width="100%" svg:height="7.6248799231508cm" style:rel-height="scale"><draw:image xlink:href="Pictures/cfd96849e395bc0729901809c258380f.jpg" xlink:type="simple" xlink:show="embed" xlink:actuate="onLoad"/></draw:frame>FAZ Klassiker der Comic-Literatur Bd. 3</text:p></draw:text-box></draw:frame><text:span text:style-name="Strong_20_Emphasis">Band 3 der F.A.Z. Reihe Klassiker der Comic-Literatur (2005)</text:span></text:p>
      <text:p text:style-name="Text_20_body">Bringt Original Sonntags-Seiten der ersten Jahre in Deutscher Übersetzung (Details folgen) auf einer DIN A5 Seite unter und lässt breite Streifen oben und unten - dementsprechend klein ist der Text. Das Vorwort ist lesenswert!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Empfehlenswert für Sammler, zumal ein Teil der 1. Auflage einen Fehler aufweist:</text:span><text:line-break/><text:span text:style-name="Emphasis">fehlerhafte Auflage: ISBN 389981084-8; EAN 9 783899 810844</text:span><text:line-break/><text:span text:style-name="Emphasis">korrigierte Auflage: ISBN 389981108-9; EAN 9 783899 811087</text:span><text:line-break/>Die F.A.Z. hat kommentarlos die fehlerhafte Ausgabe in den Buchhandlungen ausgetauscht.</text:p>
          </table:table-cell>
        </table:table-row>
      </table:table>
      <text:p text:style-name="Text_20_body"><text:a xlink:type="simple" xlink:href="http://www.faz.net/aktuell/feuilleton/buecher/klassiker-der-comic-literatur-prinz-eisenherz-das-bin-ich-1254313-p3.html?printPagedArticle=true" text:style-name="Internet_20_link" text:visited-style-name="Visited_20_Internet_20_Link">Rezension in der F.A.Z. vom 16.09.2005, von Andreas Platthaus</text:a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0::38:10</meta:creation-date>
    <dc:creator>Generated</dc:creator>
    <dc:date>2026-08-29T20::38:10</dc:date>
    <dc:language>en-US</dc:language>
    <meta:editing-cycles>1</meta:editing-cycles>
    <meta:editing-duration>PT0S</meta:editing-duration>
    <dc:title>ausgabe_faz_2005</dc:title>
  </office:meta>
</office:document-meta>
</file>