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d5c299ff33e3d01fd2d22fd06ad814ac.jpg"/>
  <manifest:file-entry manifest:media-type="image/jpeg" manifest:full-path="Pictures/48e34786b831c265a39903ea02a468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3"/><text:bookmark-start text:name="__RefHeading___ausgabe_melzer_1973_1"/><text:bookmark-start text:name="ausgabe_melzer_1973"/>Ausgabe Melzer 1973<text:bookmark-end text:name="__RefHeading___ausgabe_melzer_1973_1"/><text:bookmark-end text:name="ausgabe_melzer_197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Zwei Bände der erweiterten Fassung von <text:a xlink:type="simple" xlink:href="https://eisenherz-lexikon.de/doku.php?id=trell_max" text:style-name="Internet_20_link" text:visited-style-name="Visited_20_Internet_20_Link">Max Trell</text:a></text:span></text:p>
      <text:p text:style-name="Text_20_body">1973 begann Abi Melzer mit einer Neuauflage der Ausgabe des <text:a xlink:type="simple" xlink:href="https://eisenherz-lexikon.de/doku.php?id=ausgabe_badischer_verlag_1953" text:style-name="Internet_20_link" text:visited-style-name="Visited_20_Internet_20_Link">Badischen Verlages</text:a>, gab aber bereits nach den beiden Bänden »In den Tagen König Arthurs« und „Kämpft gegen die Hunnen“ wieder auf.<text:line-break/>
Beide Bände sind eine einfache Reproduktion mit geändertem Titelbild und ohne die Landkarten auf dem Inneneinband.</text:p>
      <text:p text:style-name="Text_20_body">Zeitgleich erschienen die Bücher auch beim »Verlag der Buchgemeinschaften„.</text:p>
      <text:p text:style-name="Text_20_body"><text:span text:style-name="Emphasis">Quelle:</text:span> <text:a xlink:type="simple" xlink:href="http:///www.kuschel-muschel.de/sammlung_museum/Buecher/prinzeisenherz_buchgemein73_index.html" text:style-name="Internet_20_link" text:visited-style-name="Visited_20_Internet_20_Link">Internet</text:a></text:p>
      <text:p text:style-name="Text_20_body">Als Taschenbuch liegt mir zudem aus dem Jahre 1976 aus der Reihe »Comic Archiv« der Abi Melzer's Production GmbH die Textfassung von <text:span text:style-name="Emphasis">„<text:a xlink:type="simple" xlink:href="https://eisenherz-lexikon.de/doku.php?id=abenteuer_zweier_ritterknaben" text:style-name="Internet_20_link" text:visited-style-name="Visited_20_Internet_20_Link">Die Abenteuer zweier Ritterknaben</text:a>”</text:span> vor (Deutsche Bearbeitung von Dr. Paul Eitel-Deppe).</text:p>
      <text:p text:style-name="Text_20_body"><draw:frame draw:style-name="media" draw:name="1" text:anchor-type="as-char" draw:z-index="1" svg:width="4.4714583333333cm" style:rel-width="100%" svg:height="6.50875cm" style:rel-height="scale"><draw:image xlink:href="Pictures/d5c299ff33e3d01fd2d22fd06ad814ac.jpg" xlink:type="simple" xlink:show="embed" xlink:actuate="onLoad"/></draw:frame><draw:frame draw:style-name="media" draw:name="2" text:anchor-type="as-char" draw:z-index="2" svg:width="4.4714583333333cm" style:rel-width="100%" svg:height="6.50875cm" style:rel-height="scale"><draw:image xlink:href="Pictures/48e34786b831c265a39903ea02a4682f.jpg" xlink:type="simple" xlink:show="embed" xlink:actuate="onLoad"/></draw:frame></text:p>
      <text:p text:style-name="Text_20_body"><text:span text:style-name="Emphasis">siehe auch:</text:span><text:line-break/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0::44:34</meta:creation-date>
    <dc:creator>Generated</dc:creator>
    <dc:date>2026-08-28T10::44:34</dc:date>
    <dc:language>en-US</dc:language>
    <meta:editing-cycles>1</meta:editing-cycles>
    <meta:editing-duration>PT0S</meta:editing-duration>
    <dc:title>ausgabe_melzer_1973</dc:title>
  </office:meta>
</office:document-meta>
</file>