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e8d1aa7a2db51ed34b8e2e331c6fe2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5"/><text:bookmark-start text:name="__RefHeading___ausgabe_melzer_1975_1"/><text:bookmark-start text:name="ausgabe_melzer_1975"/>Ausgabe Melzer 1975<text:bookmark-end text:name="__RefHeading___ausgabe_melzer_1975_1"/><text:bookmark-end text:name="ausgabe_melzer_197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Cover Melzer 1975 Legend" text:anchor-type="paragraph" draw:z-index="0" svg:width="5.794375cm" style:rel-width="100%"><draw:text-box><text:p text:style-name="legendcenter"><draw:frame draw:style-name="mediaright" draw:name="Cover Melzer 1975" text:anchor-type="paragraph" draw:z-index="1" svg:width="5.794375cm" style:rel-width="100%" svg:height="7.8845833333333cm" style:rel-height="scale"><draw:image xlink:href="Pictures/e8d1aa7a2db51ed34b8e2e331c6fe252.jpg" xlink:type="simple" xlink:show="embed" xlink:actuate="onLoad"/></draw:frame>Cover Melzer 1975</text:p></draw:text-box></draw:frame><text:span text:style-name="Strong_20_Emphasis">Melzer Verlag, Darmstadt (1975)</text:span></text:p>
      <text:p text:style-name="Text_20_body">Diese drei-bändige Farb-Ausgabe mit unterschiedlich farbigen Hardcovern aus dem Melzer Verlag ist schön bunt und in Handlettering. Die erste Seite enthält jeweils eine kurze Autobiographie von <text:a xlink:type="simple" xlink:href="https://eisenherz-lexikon.de/doku.php?id=foster_hal" text:style-name="Internet_20_link" text:visited-style-name="Visited_20_Internet_20_Link">Hal Foster</text:a>. Die Farbgebung stammt vom spanischen Verlag Buru Lan:</text:p>
      <text:list text:style-name="Numbering_20_1" text:continue-numbering="false">
        <text:list-item>
          <text:p text:style-name="Numbering_20_1_Content_First"> Die Prophezeihung - gelbes Cover</text:p>
        </text:list-item>
        <text:list-item>
          <text:p text:style-name="Numbering_20_1_Content"> Die Fee Morgana - rotes Cover</text:p>
        </text:list-item>
        <text:list-item>
          <text:p text:style-name="Numbering_20_1_Content_Last"> Prinz Arn - blaues Cover</text:p>
        </text:list-item>
      </text:list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0::38:59</meta:creation-date>
    <dc:creator>Generated</dc:creator>
    <dc:date>2026-08-29T20::38:59</dc:date>
    <dc:language>en-US</dc:language>
    <meta:editing-cycles>1</meta:editing-cycles>
    <meta:editing-duration>PT0S</meta:editing-duration>
    <dc:title>ausgabe_melzer_1975</dc:title>
  </office:meta>
</office:document-meta>
</file>