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2380ef4984deab6af07eb8e604e1c42.jpg"/>
  <manifest:file-entry manifest:media-type="image/gif" manifest:full-path="Pictures/a141220a1c2a4912160ff72f49ede2c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prima_primo_1971"/><text:bookmark-start text:name="__RefHeading___ausgabe_prima_primo_1971_1"/><text:bookmark-start text:name="ausgabe_prima_primo_1971"/>Ausgabe Prima/Primo 1971<text:bookmark-end text:name="__RefHeading___ausgabe_prima_primo_1971_1"/><text:bookmark-end text:name="ausgabe_prima_primo_1971"/></text:h>
      <text:p text:style-name="Text_20_body"><draw:frame draw:style-name="mediaright" draw:name="Cover Primo 1974, Ausgabe 12 Legend" text:anchor-type="paragraph" draw:z-index="0" svg:width="5.2916666666667cm" style:rel-width="100%"><draw:text-box><text:p text:style-name="legendcenter"><draw:frame draw:style-name="mediaright" draw:name="Cover Primo 1974, Ausgabe 12" text:anchor-type="paragraph" draw:z-index="0" svg:width="5.2916666666667cm" style:rel-width="100%" svg:height="7.1182880055788cm" style:rel-height="scale"><draw:image xlink:href="Pictures/92380ef4984deab6af07eb8e604e1c42.jpg" xlink:type="simple" xlink:show="embed" xlink:actuate="onLoad"/></draw:frame>Cover Primo 1974, Ausgabe 12</text:p></draw:text-box></draw:frame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1" svg:width="0.52916666666667cm" svg:height="0.58208333333333cm"><draw:image xlink:href="Pictures/a141220a1c2a4912160ff72f49ede2cb.gif" xlink:type="simple" xlink:show="embed" xlink:actuate="onLoad"/></draw:frame>Comicfassung</text:p></draw:text-box></draw:frame><text:span text:style-name="Strong_20_Emphasis">»Prima« (1971)/»Primo« Comicmagazin, 1971 bis 1974</text:span></text:p>
      <text:p text:style-name="Text_20_body">Das erste Heft mit Abenteuern von Prinz Eisenherz in klassischem s/w erschien in »Prima« in Ausgabe 14/1971. Prima wechselte noch im Jahre 1971 den Namen zu »Primo« (23/1971). Die Serie wurde im 14-tägig erscheinenden Magazin bis Ausgabe 33/1971 fortgesetzt.<text:line-break/>
Mit der Ausgabe 1/1972 begann man erneut, um nach Ausgabe 8/1972 eine neue Pause einzulegen. In Ausgabe 16/1972 setze man wieder ein (mittlerweile mit Blautönen), um nach einigen längeren und kürzeren Unterbrechungen (so z.B. zwischen 8/1973 bis 14/1973 oder 1/1973, 3/1973) ab 12/1974 Prinz Eisenherz in Farbe zu drucken. Ferner gab es ein Wiedersehen in den Fix &amp; Foxi-Jahrbüchern 1973 und 1974.</text:p>
      <text:p text:style-name="Text_20_body"><text:span text:style-name="Emphasis">Quelle: <text:a xlink:type="simple" xlink:href="http://www.kaukapedia.com/index.php/Prinz_Eisenherz" text:style-name="Internet_20_link" text:visited-style-name="Visited_20_Internet_20_Link">Kaukapedia</text:a></text:span>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0::38:59</meta:creation-date>
    <dc:creator>Generated</dc:creator>
    <dc:date>2026-08-29T20::38:59</dc:date>
    <dc:language>en-US</dc:language>
    <meta:editing-cycles>1</meta:editing-cycles>
    <meta:editing-duration>PT0S</meta:editing-duration>
    <dc:title>ausgabe_prima_primo_1971</dc:title>
  </office:meta>
</office:document-meta>
</file>