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c27f16bb76615c11c95f415ae284663.jpg"/>
  <manifest:file-entry manifest:media-type="image/gif" manifest:full-path="Pictures/a141220a1c2a4912160ff72f49ede2cb.gif"/>
  <manifest:file-entry manifest:media-type="image/gif" manifest:full-path="Pictures/a41be53829123ecf2a579bc41e68b23c.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gabe_splitter_1992"/><text:bookmark-start text:name="__RefHeading___ausgabe_splitter_1992_1"/><text:bookmark-start text:name="ausgabe_splitter_1992"/>Ausgabe Splitter 1992<text:bookmark-end text:name="__RefHeading___ausgabe_splitter_1992_1"/><text:bookmark-end text:name="ausgabe_splitter_1992"/></text:h>
      <text:p text:style-name="Text_20_body"><draw:frame draw:style-name="mediaright" draw:name="Cover Splitter Legend" text:anchor-type="paragraph" draw:z-index="0" svg:width="8.651875cm" style:rel-width="100%"><draw:text-box><text:p text:style-name="legendcenter"><draw:frame draw:style-name="mediaright" draw:name="Cover Splitter" text:anchor-type="paragraph" draw:z-index="0" svg:width="8.651875cm" style:rel-width="100%" svg:height="7.1966666666667cm" style:rel-height="scale"><draw:image xlink:href="Pictures/8c27f16bb76615c11c95f415ae284663.jpg" xlink:type="simple" xlink:show="embed" xlink:actuate="onLoad"/></draw:frame>Cover Splitter</text:p></draw:text-box></draw:frame><draw:frame draw:style-name="medialeft" draw:name="Comicfassung Legend" text:anchor-type="paragraph" draw:z-index="0" svg:width="0.52916666666667cm"><draw:text-box><text:p text:style-name="legendcenter"><draw:frame draw:style-name="medialeft" draw:name="Comicfassung" text:anchor-type="paragraph" draw:z-index="1" svg:width="0.52916666666667cm" svg:height="0.58208333333333cm"><draw:image xlink:href="Pictures/a141220a1c2a4912160ff72f49ede2cb.gif" xlink:type="simple" xlink:show="embed" xlink:actuate="onLoad"/></draw:frame>Comicfassung</text:p></draw:text-box></draw:frame><text:span text:style-name="Strong_20_Emphasis">Hal Foster-Werkausgabe bei Splitter, 1992 bis 1999</text:span></text:p>
      <text:p text:style-name="Text_20_body">Anlässlich des 100sten Geburtstages von <text:a xlink:type="simple" xlink:href="https://eisenherz-lexikon.de/doku.php?id=foster_hal" text:style-name="Internet_20_link" text:visited-style-name="Visited_20_Internet_20_Link">Hal Foster</text:a> veröffentlichte der Splitter-Verlag Prinz Eisenherz-Seiten, die Foster gestaltet hatte, in Jahrgänge aufgeteilt (1937 bis 1956). Dabei gab es vier verschiedene Versionen:<text:line-break/></text:p>
      <text:list text:style-name="Numbering_20_1" text:continue-numbering="false">
        <text:list-item>
          <text:p text:style-name="Numbering_20_1_Content_First"> die schwarz/weiße Jubiläumsausgabe (auch: Normalausgabe) (Auflage: 1800, roter Einband),</text:p>
        </text:list-item>
        <text:list-item>
          <text:p text:style-name="Numbering_20_1_Content"> die s/w Sonderausgabe mit einer Repro einer colorierten Originalseite (Auflage: 700, einzeln nummeriert, roter oder blauer Einband),</text:p>
        </text:list-item>
        <text:list-item>
          <text:p text:style-name="Numbering_20_1_Content"> die Jubiläumsausgabe in Farbe in deutsch (Auflage: 750, einzeln nummeriert, blauer Einband)</text:p>
        </text:list-item>
        <text:list-item>
          <text:p text:style-name="Numbering_20_1_Content_Last"> die Jubiläumsausgabe in Farbe in englisch (Auflage: 450, einzeln nummeriert, blauer Einband).<text:line-break/></text:p>
        </text:list-item>
      </text:list>
      <text:p text:style-name="Text_20_body">Dabei brachte Splitter zunächst die s/w-Ausgabe heraus. Als der Verlag die Vierfarb-Ausgabe in Angriff nahm, wurde als erstes 1994 der Jahrgang 1952 aufgelegt. Es folgten die Jahrgänge 1953 bis 1956. Danach entschied sich der Verlag, mit 1937 weiter zu machen. Der letzte Band war der Jahrgang 1949 (erschienen 1999). Deswegen sind die Jahrgänge 1950 und 1951 nur in s/w erschienen.</text:p>
      <text:p text:style-name="Text_20_body">Axel-M. Wulff hat eine Übersicht erarbeitet, die diese Sachverhalte leicht verständlich wiedergibt.<text:line-break/></text:p>
      <text:p text:style-name="Text_20_body"><draw:frame draw:style-name="mediacenter" draw:name="Übersicht der Splitter Ausgaben nach Wulff Legend" text:anchor-type="paragraph" draw:z-index="0" svg:width="13.678958333333cm"><draw:text-box><text:p text:style-name="legendcenter"><draw:frame draw:style-name="mediacenter" draw:name="Übersicht der Splitter Ausgaben nach Wulff" text:anchor-type="paragraph" draw:z-index="2" svg:width="13.678958333333cm" svg:height="13.387916666667cm"><draw:image xlink:href="Pictures/a41be53829123ecf2a579bc41e68b23c.gif" xlink:type="simple" xlink:show="embed" xlink:actuate="onLoad"/></draw:frame>Übersicht der Splitter Ausgaben nach Wulff</text:p></draw:text-box></draw:frame><text:line-break/></text:p>
      <text:p text:style-name="Text_20_body">Die blauen Bände der Jubiläumsausgabe in Farbe, die es in deutsch und in englisch gibt, sind äußerlich nicht zu unterscheiden!</text:p>
      <text:p text:style-name="Text_20_body">Da es jeden Jahrgang einer Ausgabe nur in limitierter Auflage gibt, sind die Bände entsprechend teuer. Der (Farb-)Druck auf Hochglanzpapier im Großformat lässt die Carlsen Ausgabe dann auch verblassen.</text:p>
      <text:p text:style-name="Text_20_body">Einige Jahrgänge sind bereits vergriffen, so daß der Sammlerwert ununterbrochen steigt.</text:p>
      <text:p text:style-name="Text_20_body"><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09::14:15</meta:creation-date>
    <dc:creator>Generated</dc:creator>
    <dc:date>2026-08-28T09::14:15</dc:date>
    <dc:language>en-US</dc:language>
    <meta:editing-cycles>1</meta:editing-cycles>
    <meta:editing-duration>PT0S</meta:editing-duration>
    <dc:title>ausgabe_splitter_1992</dc:title>
  </office:meta>
</office:document-meta>
</file>