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4804a5322874e7f498fec85054b70d.jpg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  <manifest:file-entry manifest:media-type="image/jpeg" manifest:full-path="Pictures/c05bb9b07c75089a104eea9570ad9404.jpg"/>
  <manifest:file-entry manifest:media-type="image/jpeg" manifest:full-path="Pictures/4f4b843be9e02fd2666807e86815e98a.jpg"/>
  <manifest:file-entry manifest:media-type="image/jpeg" manifest:full-path="Pictures/e10c5f7737ea4efae013610f92a48199.jpg"/>
  <manifest:file-entry manifest:media-type="image/jpeg" manifest:full-path="Pictures/29031f265d55ebd61d7604e44db195b2.jpg"/>
  <manifest:file-entry manifest:media-type="image/jpeg" manifest:full-path="Pictures/9b0e9d861221d0dbbd940a851755c9ca.jpg"/>
  <manifest:file-entry manifest:media-type="image/jpeg" manifest:full-path="Pictures/7ab4d8da8fb18a34d09499a6d6a476d7.jpg"/>
  <manifest:file-entry manifest:media-type="image/jpeg" manifest:full-path="Pictures/7ab096dc24560b447d08141f0af6b538.jpg"/>
  <manifest:file-entry manifest:media-type="image/jpeg" manifest:full-path="Pictures/a6d019acee6d3813af828685d5097645.jpg"/>
  <manifest:file-entry manifest:media-type="image/jpeg" manifest:full-path="Pictures/2c9f32acd2b770c7fc94d24170232c46.jpg"/>
  <manifest:file-entry manifest:media-type="image/jpeg" manifest:full-path="Pictures/05b888b3b2beaf7ce5e2daaf8553a9ad.jpg"/>
  <manifest:file-entry manifest:media-type="image/jpeg" manifest:full-path="Pictures/0a93f01378315ef58f7baf34b4c588c8.jpg"/>
  <manifest:file-entry manifest:media-type="image/jpeg" manifest:full-path="Pictures/b5b37795ec878236ca764e31d7436c88.jpg"/>
  <manifest:file-entry manifest:media-type="image/jpeg" manifest:full-path="Pictures/a6c37b646083bbab13a7cba4ad5b8a65.jpg"/>
  <manifest:file-entry manifest:media-type="image/jpeg" manifest:full-path="Pictures/6ddf78cc50068fa9887fe8207ff853aa.jpg"/>
  <manifest:file-entry manifest:media-type="image/jpeg" manifest:full-path="Pictures/486360a54f74e403758908813e0e6872.jpg"/>
  <manifest:file-entry manifest:media-type="image/jpeg" manifest:full-path="Pictures/eb0b1364a47d9763c57ee7060cc80cea.jpg"/>
  <manifest:file-entry manifest:media-type="image/jpeg" manifest:full-path="Pictures/58543c0de0e465a98d97be6808f7c862.jpg"/>
  <manifest:file-entry manifest:media-type="image/jpeg" manifest:full-path="Pictures/b76a438ee3255402ea71e6fafc1a3d77.jpg"/>
  <manifest:file-entry manifest:media-type="image/jpeg" manifest:full-path="Pictures/ac27e1fd3f9e76b7d6401f90848f5bf0.jpg"/>
  <manifest:file-entry manifest:media-type="image/jpeg" manifest:full-path="Pictures/8da3308e26399121cb4db5e6c52a4b02.jpg"/>
  <manifest:file-entry manifest:media-type="image/jpeg" manifest:full-path="Pictures/26a3bfba5607eb5b81582c7258a7bf63.jpg"/>
  <manifest:file-entry manifest:media-type="image/jpeg" manifest:full-path="Pictures/c400da7b8d32231560dae7187e2ffa2e.jpg"/>
  <manifest:file-entry manifest:media-type="image/jpeg" manifest:full-path="Pictures/06ea96d7ae7dbaceea1a589d6ed4c316.jpg"/>
  <manifest:file-entry manifest:media-type="image/jpeg" manifest:full-path="Pictures/f637d64402c818700ffb61dfe1a6b6f2.jpg"/>
  <manifest:file-entry manifest:media-type="image/jpeg" manifest:full-path="Pictures/b398801264d09b07dcbdb6fb1306dde8.jpg"/>
  <manifest:file-entry manifest:media-type="image/jpeg" manifest:full-path="Pictures/d7b84685e8d31349e72e35349911a593.jpg"/>
  <manifest:file-entry manifest:media-type="image/jpeg" manifest:full-path="Pictures/fdcc74d5ec59bf52dfe22cb1dfdb3acb.jpg"/>
  <manifest:file-entry manifest:media-type="image/jpeg" manifest:full-path="Pictures/b4c500669273d170bb9787350f8418c7.jpg"/>
  <manifest:file-entry manifest:media-type="image/jpeg" manifest:full-path="Pictures/0db9597c5c7ac4448e443237a98bb51a.jpg"/>
  <manifest:file-entry manifest:media-type="image/jpeg" manifest:full-path="Pictures/16f67a99eef594c6a95a0e71237103e4.jpg"/>
  <manifest:file-entry manifest:media-type="image/jpeg" manifest:full-path="Pictures/dff8f4714af65778afc5f2912abb51d0.jpg"/>
  <manifest:file-entry manifest:media-type="image/jpeg" manifest:full-path="Pictures/ff6e82c6da504646b09ceccde96cfce3.jpg"/>
  <manifest:file-entry manifest:media-type="image/jpeg" manifest:full-path="Pictures/b34ff7f9fc6579f3677797704876d486.jpg"/>
  <manifest:file-entry manifest:media-type="image/jpeg" manifest:full-path="Pictures/58e49c2da76c23c50c657e82b29ec414.jpg"/>
  <manifest:file-entry manifest:media-type="image/jpeg" manifest:full-path="Pictures/dd194d06f0e3ffa43812af478c92bbf3.jpg"/>
  <manifest:file-entry manifest:media-type="image/jpeg" manifest:full-path="Pictures/0b2ed5aacc1b041b424ccb935cee6d7c.jpg"/>
  <manifest:file-entry manifest:media-type="image/jpeg" manifest:full-path="Pictures/ba289c935b4ba7391ec12ee2708921e2.jpg"/>
  <manifest:file-entry manifest:media-type="image/jpeg" manifest:full-path="Pictures/6d483933c6306916b187ba5d4465fdb1.jpg"/>
  <manifest:file-entry manifest:media-type="image/jpeg" manifest:full-path="Pictures/10b96bb239a59279f731a880058cd34d.jpg"/>
  <manifest:file-entry manifest:media-type="image/jpeg" manifest:full-path="Pictures/c699b6450ace6965643370f0b77c0a83.jpg"/>
  <manifest:file-entry manifest:media-type="image/jpeg" manifest:full-path="Pictures/29a817bf7c3545720dd395daeeb606ad.jpg"/>
  <manifest:file-entry manifest:media-type="image/jpeg" manifest:full-path="Pictures/f5ae6c840cc3f19eac7cf5029eca1744.jpg"/>
  <manifest:file-entry manifest:media-type="image/jpeg" manifest:full-path="Pictures/f3edbb14763b1b8a16f67132c0ec66fc.jpg"/>
  <manifest:file-entry manifest:media-type="image/jpeg" manifest:full-path="Pictures/bcd2eda76fbf365ff3c86bdaaaa3f446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529d66d9857a244b2ec13a40dcf5c0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pollischansky"/><text:bookmark-start text:name="__RefHeading___cover_pollischansky_1"/><text:bookmark-start text:name="cover_pollischansky"/>Cover, Pollischansky<text:bookmark-end text:name="__RefHeading___cover_pollischansky_1"/><text:bookmark-end text:name="cover_pollischansky"/></text:h>
      <text:p text:style-name="Text_20_body"><text:span text:style-name="Strong_20_Emphasis">Pollischansky Cover</text:span></text:p>
      <text:p text:style-name="Text_20_body"><draw:frame draw:style-name="media" draw:name="Array Legend" text:anchor-type="as-char" draw:z-index="0" svg:width="9.9747916666667cm" style:rel-width="100%"><draw:text-box><text:p text:style-name="legendcenter"><draw:frame draw:style-name="media" draw:name="Array" text:anchor-type="as-char" draw:z-index="0" svg:width="9.9747916666667cm" style:rel-width="100%" svg:height="14.552083333333cm" style:rel-height="scale"><draw:image xlink:href="Pictures/b24804a5322874e7f498fec85054b70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98c058a873935a0f3532ce835cdab0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" svg:width="10.847916666667cm" svg:height="14.657916666667cm"><draw:image xlink:href="Pictures/0ee53e6b6f7768baa6d19af1f524f478.jpg" xlink:type="simple" xlink:show="embed" xlink:actuate="onLoad"/></draw:frame>Array</text:p></draw:text-box></draw:frame><draw:frame draw:style-name="media" draw:name="Array Legend" text:anchor-type="as-char" draw:z-index="0" svg:width="10.980208333333cm"><draw:text-box><text:p text:style-name="legendcenter"><draw:frame draw:style-name="media" draw:name="Array" text:anchor-type="as-char" draw:z-index="3" svg:width="10.980208333333cm" svg:height="14.631458333333cm"><draw:image xlink:href="Pictures/2498a7ba61216187f2471b5746ef8bf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" svg:width="10.847916666667cm" svg:height="14.578541666667cm"><draw:image xlink:href="Pictures/52cb55cf744313f340d677c01f1d71b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" svg:width="10.847916666667cm" svg:height="14.737291666667cm"><draw:image xlink:href="Pictures/d9a1f8e8d925b5c4de5acafbaf9c5f2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" svg:width="10.847916666667cm" svg:height="14.657916666667cm"><draw:image xlink:href="Pictures/dc1d11c97b4805d58ce06c52637097d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7" svg:width="10.874375cm" svg:height="14.605cm"><draw:image xlink:href="Pictures/82d133ecb234b8c9726ced89f949670c.jpg" xlink:type="simple" xlink:show="embed" xlink:actuate="onLoad"/></draw:frame>Array</text:p></draw:text-box></draw:frame><draw:frame draw:style-name="media" draw:name="Array Legend" text:anchor-type="as-char" draw:z-index="0" svg:width="10.900833333333cm"><draw:text-box><text:p text:style-name="legendcenter"><draw:frame draw:style-name="media" draw:name="Array" text:anchor-type="as-char" draw:z-index="8" svg:width="10.900833333333cm" svg:height="14.790208333333cm"><draw:image xlink:href="Pictures/034883c7870e1dea33db4f5bfc2e1f9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9" svg:width="10.847916666667cm" svg:height="14.843125cm"><draw:image xlink:href="Pictures/1724339fd76b3f12a3075c22c897bfe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0" svg:width="10.847916666667cm" svg:height="14.393333333333cm"><draw:image xlink:href="Pictures/0f061e2071b770edc3dd15121ebbc3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1" svg:width="10.847916666667cm" svg:height="14.393333333333cm"><draw:image xlink:href="Pictures/aa8724b47d5d1e2bc71de0177d3a305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2" svg:width="10.847916666667cm" svg:height="14.234583333333cm"><draw:image xlink:href="Pictures/0ac2f82f9423d8edcb41e767e89cc5a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3" svg:width="10.847916666667cm" svg:height="14.2875cm"><draw:image xlink:href="Pictures/31b0ee419eb8003ac6cdb6e20282af5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4" svg:width="10.847916666667cm" svg:height="14.366875cm"><draw:image xlink:href="Pictures/367c8c2a9be01f601d1c382e56bd1d46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15" svg:width="11.086041666667cm" svg:height="14.869583333333cm"><draw:image xlink:href="Pictures/b15c3eb6b15de98e49048c0d802d4e3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6" svg:width="10.847916666667cm" svg:height="14.2875cm"><draw:image xlink:href="Pictures/06d79097a662d5c324df29a2e9f7eae8.jpg" xlink:type="simple" xlink:show="embed" xlink:actuate="onLoad"/></draw:frame>Array</text:p></draw:text-box></draw:frame><draw:frame draw:style-name="media" draw:name="Array Legend" text:anchor-type="as-char" draw:z-index="0" svg:width="11.773958333333cm"><draw:text-box><text:p text:style-name="legendcenter"><draw:frame draw:style-name="media" draw:name="Array" text:anchor-type="as-char" draw:z-index="17" svg:width="11.773958333333cm" svg:height="15.504583333333cm"><draw:image xlink:href="Pictures/6993045a0007ae1cae4903d402e18ffb.jpg" xlink:type="simple" xlink:show="embed" xlink:actuate="onLoad"/></draw:frame>Array</text:p></draw:text-box></draw:frame><draw:frame draw:style-name="media" draw:name="Array Legend" text:anchor-type="as-char" draw:z-index="0" svg:width="11.006666666667cm"><draw:text-box><text:p text:style-name="legendcenter"><draw:frame draw:style-name="media" draw:name="Array" text:anchor-type="as-char" draw:z-index="18" svg:width="11.006666666667cm" svg:height="14.710833333333cm"><draw:image xlink:href="Pictures/fd326e81bd460c8000ca8c00195bb83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9" svg:width="10.847916666667cm" svg:height="14.234583333333cm"><draw:image xlink:href="Pictures/00c7e6670c52b8b5161eb904c668564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0" svg:width="10.847916666667cm" svg:height="14.2875cm"><draw:image xlink:href="Pictures/29c342eae8084cddb2156df8ae654a0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1" svg:width="10.847916666667cm" svg:height="14.605cm"><draw:image xlink:href="Pictures/2b2a9953ccc1ee8412c6110ac4714c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2" svg:width="10.847916666667cm" svg:height="14.234583333333cm"><draw:image xlink:href="Pictures/9185278772808ec6d835896d25384b7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3" svg:width="10.874375cm" svg:height="14.790208333333cm"><draw:image xlink:href="Pictures/c05bb9b07c75089a104eea9570ad940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4" svg:width="10.847916666667cm" svg:height="14.552083333333cm"><draw:image xlink:href="Pictures/4f4b843be9e02fd2666807e86815e98a.jpg" xlink:type="simple" xlink:show="embed" xlink:actuate="onLoad"/></draw:frame>Array</text:p></draw:text-box></draw:frame><draw:frame draw:style-name="media" draw:name="Array Legend" text:anchor-type="as-char" draw:z-index="0" svg:width="12.54125cm"><draw:text-box><text:p text:style-name="legendcenter"><draw:frame draw:style-name="media" draw:name="Array" text:anchor-type="as-char" draw:z-index="25" svg:width="12.54125cm" svg:height="16.880416666667cm"><draw:image xlink:href="Pictures/e10c5f7737ea4efae013610f92a4819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6" svg:width="10.847916666667cm" svg:height="14.234583333333cm"><draw:image xlink:href="Pictures/29031f265d55ebd61d7604e44db195b2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7" svg:width="10.874375cm" svg:height="14.499166666667cm"><draw:image xlink:href="Pictures/9b0e9d861221d0dbbd940a851755c9c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8" svg:width="10.847916666667cm" svg:height="14.790208333333cm"><draw:image xlink:href="Pictures/7ab4d8da8fb18a34d09499a6d6a476d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9" svg:width="10.847916666667cm" svg:height="14.44625cm"><draw:image xlink:href="Pictures/7ab096dc24560b447d08141f0af6b53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0" svg:width="10.847916666667cm" svg:height="14.393333333333cm"><draw:image xlink:href="Pictures/a6d019acee6d3813af828685d509764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31" svg:width="10.874375cm" svg:height="14.869583333333cm"><draw:image xlink:href="Pictures/2c9f32acd2b770c7fc94d24170232c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2" svg:width="10.847916666667cm" svg:height="14.631458333333cm"><draw:image xlink:href="Pictures/05b888b3b2beaf7ce5e2daaf8553a9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3" svg:width="10.847916666667cm" svg:height="14.499166666667cm"><draw:image xlink:href="Pictures/0a93f01378315ef58f7baf34b4c588c8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34" svg:width="11.086041666667cm" svg:height="15.24cm"><draw:image xlink:href="Pictures/b5b37795ec878236ca764e31d7436c8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5" svg:width="10.847916666667cm" svg:height="14.816666666667cm"><draw:image xlink:href="Pictures/a6c37b646083bbab13a7cba4ad5b8a6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6" svg:width="10.847916666667cm" svg:height="14.605cm"><draw:image xlink:href="Pictures/6ddf78cc50068fa9887fe8207ff853a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7" svg:width="10.847916666667cm" svg:height="14.552083333333cm"><draw:image xlink:href="Pictures/486360a54f74e403758908813e0e687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38" svg:width="11.562291666667cm" svg:height="15.24cm"><draw:image xlink:href="Pictures/eb0b1364a47d9763c57ee7060cc80cea.jpg" xlink:type="simple" xlink:show="embed" xlink:actuate="onLoad"/></draw:frame>Array</text:p></draw:text-box></draw:frame><draw:frame draw:style-name="media" draw:name="Array Legend" text:anchor-type="as-char" draw:z-index="0" svg:width="11.1125cm"><draw:text-box><text:p text:style-name="legendcenter"><draw:frame draw:style-name="media" draw:name="Array" text:anchor-type="as-char" draw:z-index="39" svg:width="11.1125cm" svg:height="14.896041666667cm"><draw:image xlink:href="Pictures/58543c0de0e465a98d97be6808f7c86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0" svg:width="10.847916666667cm" svg:height="14.605cm"><draw:image xlink:href="Pictures/b76a438ee3255402ea71e6fafc1a3d7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1" svg:width="10.847916666667cm" svg:height="14.472708333333cm"><draw:image xlink:href="Pictures/ac27e1fd3f9e76b7d6401f90848f5bf0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2" svg:width="10.768541666667cm" svg:height="14.2875cm"><draw:image xlink:href="Pictures/8da3308e26399121cb4db5e6c52a4b02.jpg" xlink:type="simple" xlink:show="embed" xlink:actuate="onLoad"/></draw:frame>Array</text:p></draw:text-box></draw:frame><draw:frame draw:style-name="media" draw:name="Array Legend" text:anchor-type="as-char" draw:z-index="0" svg:width="11.615208333333cm"><draw:text-box><text:p text:style-name="legendcenter"><draw:frame draw:style-name="media" draw:name="Array" text:anchor-type="as-char" draw:z-index="43" svg:width="11.615208333333cm" svg:height="15.134166666667cm"><draw:image xlink:href="Pictures/26a3bfba5607eb5b81582c7258a7bf63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4" svg:width="10.768541666667cm" svg:height="13.784791666667cm"><draw:image xlink:href="Pictures/c400da7b8d32231560dae7187e2ffa2e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45" svg:width="11.403541666667cm" svg:height="14.869583333333cm"><draw:image xlink:href="Pictures/06ea96d7ae7dbaceea1a589d6ed4c316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6" svg:width="10.768541666667cm" svg:height="13.678958333333cm"><draw:image xlink:href="Pictures/f637d64402c818700ffb61dfe1a6b6f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47" svg:width="11.562291666667cm" svg:height="15.213541666667cm"><draw:image xlink:href="Pictures/b398801264d09b07dcbdb6fb1306dde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8" svg:width="10.847916666667cm" svg:height="14.499166666667cm"><draw:image xlink:href="Pictures/d7b84685e8d31349e72e35349911a59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9" svg:width="10.847916666667cm" svg:height="14.499166666667cm"><draw:image xlink:href="Pictures/fdcc74d5ec59bf52dfe22cb1dfdb3ac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0" svg:width="10.768541666667cm" svg:height="14.76375cm"><draw:image xlink:href="Pictures/b4c500669273d170bb9787350f8418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1" svg:width="10.847916666667cm" svg:height="14.525625cm"><draw:image xlink:href="Pictures/0db9597c5c7ac4448e443237a98bb51a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2" svg:width="10.768541666667cm" svg:height="14.472708333333cm"><draw:image xlink:href="Pictures/16f67a99eef594c6a95a0e71237103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3" svg:width="10.847916666667cm" svg:height="14.472708333333cm"><draw:image xlink:href="Pictures/dff8f4714af65778afc5f2912abb51d0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4" svg:width="10.847916666667cm" svg:height="14.684375cm"><draw:image xlink:href="Pictures/ff6e82c6da504646b09ceccde96cfce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5" svg:width="10.847916666667cm" svg:height="14.472708333333cm"><draw:image xlink:href="Pictures/b34ff7f9fc6579f3677797704876d48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6" svg:width="10.847916666667cm" svg:height="14.12875cm"><draw:image xlink:href="Pictures/58e49c2da76c23c50c657e82b29ec414.jpg" xlink:type="simple" xlink:show="embed" xlink:actuate="onLoad"/></draw:frame>Array</text:p></draw:text-box></draw:frame><draw:frame draw:style-name="media" draw:name="Array Legend" text:anchor-type="as-char" draw:z-index="0" svg:width="11.7475cm"><draw:text-box><text:p text:style-name="legendcenter"><draw:frame draw:style-name="media" draw:name="Array" text:anchor-type="as-char" draw:z-index="57" svg:width="11.7475cm" svg:height="15.504583333333cm"><draw:image xlink:href="Pictures/dd194d06f0e3ffa43812af478c92bbf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8" svg:width="10.847916666667cm" svg:height="14.44625cm"><draw:image xlink:href="Pictures/0b2ed5aacc1b041b424ccb935cee6d7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9" svg:width="10.847916666667cm" svg:height="14.578541666667cm"><draw:image xlink:href="Pictures/ba289c935b4ba7391ec12ee2708921e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0" svg:width="10.847916666667cm" svg:height="14.605cm"><draw:image xlink:href="Pictures/6d483933c6306916b187ba5d4465fdb1.jpg" xlink:type="simple" xlink:show="embed" xlink:actuate="onLoad"/></draw:frame>Array</text:p></draw:text-box></draw:frame><draw:frame draw:style-name="media" draw:name="Array Legend" text:anchor-type="as-char" draw:z-index="0" svg:width="11.033125cm"><draw:text-box><text:p text:style-name="legendcenter"><draw:frame draw:style-name="media" draw:name="Array" text:anchor-type="as-char" draw:z-index="61" svg:width="11.033125cm" svg:height="14.869583333333cm"><draw:image xlink:href="Pictures/10b96bb239a59279f731a880058cd34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2" svg:width="10.847916666667cm" svg:height="14.419791666667cm"><draw:image xlink:href="Pictures/c699b6450ace6965643370f0b77c0a8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3" svg:width="10.847916666667cm" svg:height="14.366875cm"><draw:image xlink:href="Pictures/29a817bf7c3545720dd395daeeb606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4" svg:width="10.847916666667cm" svg:height="14.499166666667cm"><draw:image xlink:href="Pictures/f5ae6c840cc3f19eac7cf5029eca17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5" svg:width="10.847916666667cm" svg:height="14.499166666667cm"><draw:image xlink:href="Pictures/f3edbb14763b1b8a16f67132c0ec66fc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6" svg:width="10.768541666667cm" svg:height="14.313958333333cm"><draw:image xlink:href="Pictures/bcd2eda76fbf365ff3c86bdaaaa3f4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7" svg:width="10.847916666667cm" svg:height="14.525625cm"><draw:image xlink:href="Pictures/c369268bb79f8444fc9c65863a8b516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8" svg:width="10.847916666667cm" svg:height="14.393333333333cm"><draw:image xlink:href="Pictures/3d3ce06ffdd2da8e0d312c221c9cdd3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9" svg:width="10.847916666667cm" svg:height="14.578541666667cm"><draw:image xlink:href="Pictures/6abe14f38895017a7ebd303823e9c85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0" svg:width="10.847916666667cm" svg:height="14.499166666667cm"><draw:image xlink:href="Pictures/dd098cae6c13562da1f628f7c1fc9c0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1" svg:width="10.847916666667cm" svg:height="14.419791666667cm"><draw:image xlink:href="Pictures/efb260c5a90b3a112b867e64f90684a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2" svg:width="10.847916666667cm" svg:height="14.499166666667cm"><draw:image xlink:href="Pictures/e69c51359bb3a0f78b37fcb8c2d7598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3" svg:width="10.847916666667cm" svg:height="14.393333333333cm"><draw:image xlink:href="Pictures/14f89f38cf6fffc26cf6e4e9d199b12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4" svg:width="10.847916666667cm" svg:height="14.499166666667cm"><draw:image xlink:href="Pictures/54ec77d14d518920b68311a73bbe78c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5" svg:width="10.847916666667cm" svg:height="14.472708333333cm"><draw:image xlink:href="Pictures/73a88159e804e2cd26a0fce70711789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6" svg:width="10.847916666667cm" svg:height="14.525625cm"><draw:image xlink:href="Pictures/5a97839561332e1496cdde17410fde3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7" svg:width="10.847916666667cm" svg:height="14.552083333333cm"><draw:image xlink:href="Pictures/628d86d4955075b66465637cc8b1014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8" svg:width="10.847916666667cm" svg:height="14.44625cm"><draw:image xlink:href="Pictures/404268f12a490ef1aae6f1417e3d394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9" svg:width="10.847916666667cm" svg:height="14.393333333333cm"><draw:image xlink:href="Pictures/296167b5e00975578cf06897868367d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0" svg:width="10.847916666667cm" svg:height="14.499166666667cm"><draw:image xlink:href="Pictures/0cc79fa44d1512880f9483e4126a1f5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1" svg:width="10.847916666667cm" svg:height="14.419791666667cm"><draw:image xlink:href="Pictures/7aa45abe643ad6e4d72d2f73a745f78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2" svg:width="10.847916666667cm" svg:height="14.366875cm"><draw:image xlink:href="Pictures/967f2a7bf65d4a726f2a2044bd00905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3" svg:width="10.847916666667cm" svg:height="14.472708333333cm"><draw:image xlink:href="Pictures/ca828694e69c7a0f9bd7c9c1d721121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4" svg:width="10.847916666667cm" svg:height="14.234583333333cm"><draw:image xlink:href="Pictures/569e9b9e4d6c3fc357bf72b7767071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5" svg:width="10.847916666667cm" svg:height="14.525625cm"><draw:image xlink:href="Pictures/2201a6a9040ffe37cc946ec05601247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6" svg:width="10.847916666667cm" svg:height="14.208125cm"><draw:image xlink:href="Pictures/f5e8d4c4a646c2282e12e32fc5634fc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7" svg:width="10.847916666667cm" svg:height="14.499166666667cm"><draw:image xlink:href="Pictures/e5d0fb8d06b6c17afaa845bd5fbb47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8" svg:width="10.847916666667cm" svg:height="14.552083333333cm"><draw:image xlink:href="Pictures/282aeca6620ee44bdbd6feaca7a74a0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89" svg:width="10.874375cm" svg:height="14.208125cm"><draw:image xlink:href="Pictures/529d66d9857a244b2ec13a40dcf5c005.jpg" xlink:type="simple" xlink:show="embed" xlink:actuate="onLoad"/></draw:frame>Array</text:p></draw:text-box></draw:frame>
<text:span text:style-name="Emphasis">siehe auch:</text:span><text:line-break/>
<text:a xlink:type="simple" xlink:href="https://eisenherz-lexikon.de/doku.php?id=ausgabe_pollischansky_1970" text:style-name="Internet_20_link" text:visited-style-name="Visited_20_Internet_20_Link">Ausgabe Pollischansky 1970</text:a><text:line-break/>
<text:a xlink:type="simple" xlink:href="https://eisenherz-lexikon.de/doku.php?id=cover_us" text:style-name="Internet_20_link" text:visited-style-name="Visited_20_Internet_20_Link">U.S. Cover</text:a><text:line-break/>
<text:a xlink:type="simple" xlink:href="https://eisenherz-lexikon.de/doku.php?id=ausgaben_cover_deutschsprachig" text:style-name="Internet_20_link" text:visited-style-name="Visited_20_Internet_20_Link">Cover deutschsprachiger Ausgaben</text:a><text:line-break/>
<text:a xlink:type="simple" xlink:href="https://eisenherz-lexikon.de/doku.php?id=ausgaben" text:style-name="Internet_20_link" text:visited-style-name="Visited_20_Internet_20_Link">Ausgaben</text:a><text:line-break/>
<text:a xlink:type="simple" xlink:href="https://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48:56</meta:creation-date>
    <dc:creator>Generated</dc:creator>
    <dc:date>2026-08-29T09::48:56</dc:date>
    <dc:language>en-US</dc:language>
    <meta:editing-cycles>1</meta:editing-cycles>
    <meta:editing-duration>PT0S</meta:editing-duration>
    <dc:title>cover_pollischansky</dc:title>
  </office:meta>
</office:document-meta>
</file>