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be191ca1d2b2f390a2fb2332d430ccf4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ren"/><text:bookmark-start text:name="__RefHeading___karen_1"/><text:bookmark-start text:name="karen"/>Karen<text:bookmark-end text:name="__RefHeading___karen_1"/><text:bookmark-end text:name="karen"/></text:h>
      <text:p text:style-name="Text_20_body"><draw:frame draw:style-name="mediaright" draw:name="Karen und Vanni Legend" text:anchor-type="paragraph" draw:z-index="0" svg:width="4.365625cm" style:rel-width="100%"><draw:text-box><text:p text:style-name="legendcenter"><draw:frame draw:style-name="mediaright" draw:name="Karen und Vanni" text:anchor-type="paragraph" draw:z-index="0" svg:width="4.365625cm" style:rel-width="100%" svg:height="3.1485416666667cm" style:rel-height="scale"><draw:image xlink:href="Pictures/be191ca1d2b2f390a2fb2332d430ccf4.gif" xlink:type="simple" xlink:show="embed" xlink:actuate="onLoad"/></draw:frame>Karen und Vanni</text:p></draw:text-box></draw:frame><text:span text:style-name="Strong_20_Emphasis">eine der <text:a xlink:type="simple" xlink:href="https://eisenherz-lexikon.de/doku.php?id=zwillinge" text:style-name="Internet_20_link" text:visited-style-name="Visited_20_Internet_20_Link">Zwillingsstöchter</text:a> von Eisenherz und <text:a xlink:type="simple" xlink:href="https://eisenherz-lexikon.de/doku.php?id=aleta" text:style-name="Internet_20_link" text:visited-style-name="Visited_20_Internet_20_Link">Aleta</text:a></text:span></text:p>
      <text:p text:style-name="Text_20_body">Karen wird - wie ihre Schwester <text:a xlink:type="simple" xlink:href="https://eisenherz-lexikon.de/doku.php?id=valeta" text:style-name="Internet_20_link" text:visited-style-name="Visited_20_Internet_20_Link">Valeta</text:a> - in <text:a xlink:type="simple" xlink:href="https://eisenherz-lexikon.de/doku.php?id=thule" text:style-name="Internet_20_link" text:visited-style-name="Visited_20_Internet_20_Link">Thule</text:a> geboren. Aleta gab ihr den Namen als Sinnbild für den rauen Norden. Sie ist, anders als ihre Zwillingsschwester, sehr gradlinig und direkt. Ihren späteren Ehemann <text:a xlink:type="simple" xlink:href="https://eisenherz-lexikon.de/doku.php?id=vanni" text:style-name="Internet_20_link" text:visited-style-name="Visited_20_Internet_20_Link">Vanni</text:a> lernt sie in <text:a xlink:type="simple" xlink:href="https://eisenherz-lexikon.de/doku.php?id=venedig" text:style-name="Internet_20_link" text:visited-style-name="Visited_20_Internet_20_Link">Venedig</text:a> kennen.</text:p>
      <text:p text:style-name="Text_20_body"><text:span text:style-name="Emphasis">Seiten:</text:span> 767, 796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0::01:21</meta:creation-date>
    <dc:creator>Generated</dc:creator>
    <dc:date>2026-08-28T10::01:21</dc:date>
    <dc:language>en-US</dc:language>
    <meta:editing-cycles>1</meta:editing-cycles>
    <meta:editing-duration>PT0S</meta:editing-duration>
    <dc:title>karen</dc:title>
  </office:meta>
</office:document-meta>
</file>