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1c0a400e85d0d62cb473c3a99a7f357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ve"/><text:bookmark-start text:name="__RefHeading___maeve_1"/><text:bookmark-start text:name="maeve"/>Maeve<text:bookmark-end text:name="__RefHeading___maeve_1"/><text:bookmark-end text:name="maeve"/></text:h>
      <text:p text:style-name="Text_20_body"><draw:frame draw:style-name="mediaright" draw:name="Maeve und Arn Legend" text:anchor-type="paragraph" draw:z-index="0" svg:width="3.8364583333333cm" style:rel-width="100%"><draw:text-box><text:p text:style-name="legendcenter"><draw:frame draw:style-name="mediaright" draw:name="Maeve und Arn" text:anchor-type="paragraph" draw:z-index="0" svg:width="3.8364583333333cm" style:rel-width="100%" svg:height="3.96875cm" style:rel-height="scale"><draw:image xlink:href="Pictures/1c0a400e85d0d62cb473c3a99a7f357a.gif" xlink:type="simple" xlink:show="embed" xlink:actuate="onLoad"/></draw:frame>Maeve und Arn</text:p></draw:text-box></draw:frame><text:span text:style-name="Strong_20_Emphasis">Tochter von <text:a xlink:type="simple" xlink:href="https://eisenherz-lexikon.de/doku.php?id=mordred" text:style-name="Internet_20_link" text:visited-style-name="Visited_20_Internet_20_Link">Mordred</text:a>, Frau von <text:a xlink:type="simple" xlink:href="https://eisenherz-lexikon.de/doku.php?id=arn" text:style-name="Internet_20_link" text:visited-style-name="Visited_20_Internet_20_Link">Prinz Arn</text:a> und Mutter von <text:a xlink:type="simple" xlink:href="https://eisenherz-lexikon.de/doku.php?id=ingrid" text:style-name="Internet_20_link" text:visited-style-name="Visited_20_Internet_20_Link">Ingrid</text:a></text:span></text:p>
      <text:p text:style-name="Text_20_body">Nachdem Mordred seine Frau <text:a xlink:type="simple" xlink:href="https://eisenherz-lexikon.de/doku.php?id=fiona" text:style-name="Internet_20_link" text:visited-style-name="Visited_20_Internet_20_Link">Fiona</text:a> verstoßen hatte, weil sie Maeves Zwillingsbruder <text:a xlink:type="simple" xlink:href="https://eisenherz-lexikon.de/doku.php?id=cormac" text:style-name="Internet_20_link" text:visited-style-name="Visited_20_Internet_20_Link">Cormac</text:a> Mordreds Einfluss entzogen hatte, war Fiona gestorben; Maeve wuchs auf einer fernen Insel auf. <text:a xlink:type="simple" xlink:href="https://eisenherz-lexikon.de/doku.php?id=arn" text:style-name="Internet_20_link" text:visited-style-name="Visited_20_Internet_20_Link">Arn</text:a> lernt sie nach einem Schiffbruch kennen und verliebt sich sogleich in das schöne Mädchen. Nachdem er ihr Geheimnis – ihren Vater Mordred – ergründet hat, heiraten die beiden und bekommen die kleine Tochter Ingrid, die einmal die Königshäuser <text:a xlink:type="simple" xlink:href="https://eisenherz-lexikon.de/doku.php?id=camelot" text:style-name="Internet_20_link" text:visited-style-name="Visited_20_Internet_20_Link">Camelot</text:a> und <text:a xlink:type="simple" xlink:href="https://eisenherz-lexikon.de/doku.php?id=thule" text:style-name="Internet_20_link" text:visited-style-name="Visited_20_Internet_20_Link">Thule</text:a> vereinen soll.</text:p>
      <text:p text:style-name="Text_20_body">Maeve wird als klug, energisch und kämpferisch dargestellt. Zauber sind ihr vertraut.</text:p>
      <text:p text:style-name="Text_20_body"><text:span text:style-name="Emphasis">Seiten:</text:span> 2322/52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2::49:39</meta:creation-date>
    <dc:creator>Generated</dc:creator>
    <dc:date>2026-09-16T22::49:39</dc:date>
    <dc:language>en-US</dc:language>
    <meta:editing-cycles>1</meta:editing-cycles>
    <meta:editing-duration>PT0S</meta:editing-duration>
    <dc:title>maeve</dc:title>
  </office:meta>
</office:document-meta>
</file>