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05de2129f01887ef50b108f325d7b3e.jpg"/>
  <manifest:file-entry manifest:media-type="image/jpeg" manifest:full-path="Pictures/d34437016106bdff1adf1545e66f3acf.jpg"/>
  <manifest:file-entry manifest:media-type="image/jpeg" manifest:full-path="Pictures/d7217bd3482601a91a9dd705dd0919a2.jpg"/>
  <manifest:file-entry manifest:media-type="image/jpeg" manifest:full-path="Pictures/d0da113e2a5248037073a00bb4a2d79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belinseln"/><text:bookmark-start text:name="__RefHeading___nebelinseln_1"/><text:bookmark-start text:name="nebelinseln"/>Nebelinseln<text:bookmark-end text:name="__RefHeading___nebelinseln_1"/><text:bookmark-end text:name="nebelinseln"/></text:h>
      <text:p text:style-name="Text_20_body"><text:span text:style-name="Strong_20_Emphasis">Inselgruppe in der griechischen Ägäis und <text:a xlink:type="simple" xlink:href="https://eisenherz-lexikon.de/doku.php?id=aleta" text:style-name="Internet_20_link" text:visited-style-name="Visited_20_Internet_20_Link">Aleta</text:a>s Königreich</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Vorbild der Nebelinseln könnte die Insel <text:a xlink:type="simple" xlink:href="https://de.wikipedia.org/wiki/Amorgos" text:style-name="Internet_20_link" text:visited-style-name="Visited_20_Internet_20_Link">Amorgos</text:a> der Kykladen in der griechischen Ägais sein. Folgende Bilder mögen dies belegen:
<draw:frame draw:style-name="medialeft" draw:name="Collage Legend" text:anchor-type="paragraph" draw:z-index="0" svg:width="5.2916666666667cm" style:rel-width="100%"><draw:text-box><text:p text:style-name="legendcenter"><draw:frame draw:style-name="medialeft" draw:name="Collage" text:anchor-type="paragraph" draw:z-index="0" svg:width="5.2916666666667cm" style:rel-width="100%" svg:height="7.3946395563771cm" style:rel-height="scale"><draw:image xlink:href="Pictures/d05de2129f01887ef50b108f325d7b3e.jpg" xlink:type="simple" xlink:show="embed" xlink:actuate="onLoad"/></draw:frame>Collage</text:p></draw:text-box></draw:frame><text:line-break/>Bild 1: Collage
<draw:frame draw:style-name="medialeft" draw:name="Inselansicht Legend" text:anchor-type="paragraph" draw:z-index="0" svg:width="5.2916666666667cm" style:rel-width="100%"><draw:text-box><text:p text:style-name="legendcenter"><draw:frame draw:style-name="medialeft" draw:name="Inselansicht" text:anchor-type="paragraph" draw:z-index="1" svg:width="5.2916666666667cm" style:rel-width="100%" svg:height="3.8083964646465cm" style:rel-height="scale"><draw:image xlink:href="Pictures/d34437016106bdff1adf1545e66f3acf.jpg" xlink:type="simple" xlink:show="embed" xlink:actuate="onLoad"/></draw:frame>Inselansicht</text:p></draw:text-box></draw:frame><text:line-break/>Bild 2: Die Insel Amorgos wie man sie von der Fähre aus sieht,  Blickrichtung aus Nordwest nach Südost.
</text:p>
            <text:p text:style-name="Text_20_body"><draw:frame draw:style-name="medialeft" draw:name="Ankunft auf den Nebelinseln Legend" text:anchor-type="paragraph" draw:z-index="0" svg:width="5.2916666666667cm" style:rel-width="100%"><draw:text-box><text:p text:style-name="legendcenter"><draw:frame draw:style-name="medialeft" draw:name="Ankunft auf den Nebelinseln" text:anchor-type="paragraph" draw:z-index="2" svg:width="5.2916666666667cm" style:rel-width="100%" svg:height="3.7592057557217cm" style:rel-height="scale"><draw:image xlink:href="Pictures/d7217bd3482601a91a9dd705dd0919a2.jpg" xlink:type="simple" xlink:show="embed" xlink:actuate="onLoad"/></draw:frame>Ankunft auf den Nebelinseln</text:p></draw:text-box></draw:frame><text:line-break/>Bild 3: Sichtung der Nebelinseln
</text:p>
            <text:p text:style-name="Text_20_body"><draw:frame draw:style-name="medialeft" draw:name="Sichtung der Nebelinseln beschriftet Legend" text:anchor-type="paragraph" draw:z-index="0" svg:width="5.2916666666667cm" style:rel-width="100%"><draw:text-box><text:p text:style-name="legendcenter"><draw:frame draw:style-name="medialeft" draw:name="Sichtung der Nebelinseln beschriftet" text:anchor-type="paragraph" draw:z-index="3" svg:width="5.2916666666667cm" style:rel-width="100%" svg:height="7.55540417802cm" style:rel-height="scale"><draw:image xlink:href="Pictures/d0da113e2a5248037073a00bb4a2d799.jpg" xlink:type="simple" xlink:show="embed" xlink:actuate="onLoad"/></draw:frame>Sichtung der Nebelinseln beschriftet</text:p></draw:text-box></draw:frame><text:line-break/>Bild 4: Inselkette mit beschrifteten Landmarken
</text:p>
          </table:table-cell>
        </table:table-row>
      </table:table>
      <text:p text:style-name="Text_20_body">Eisenherz sieht Aleta dort zum ersten Mal, um sie nie mehr zu vergessen und entführt sie später vor einer Horde von Eheanwärtern. Später versucht Aleta, mindestens alle vier Jahre in ihr Königreich der Seeleute, Schwimmer und Perlentaucher zu kommen, um nach dem Rechten zu sehen.</text:p>
      <text:p text:style-name="Text_20_body"><text:span text:style-name="Emphasis">Seiten:</text:span> 208ff/5</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05::07:54</meta:creation-date>
    <dc:creator>Generated</dc:creator>
    <dc:date>2026-09-04T05::07:54</dc:date>
    <dc:language>en-US</dc:language>
    <meta:editing-cycles>1</meta:editing-cycles>
    <meta:editing-duration>PT0S</meta:editing-duration>
    <dc:title>nebelinseln</dc:title>
  </office:meta>
</office:document-meta>
</file>