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0042f8e732deffed14f0a26d2fa06d.jpg"/>
  <manifest:file-entry manifest:media-type="image/jpeg" manifest:full-path="Pictures/3dabe9c665d8023f8f5d0fca678f50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bi_mel"/><text:bookmark-start text:name="__RefHeading___rubi_mel_1"/><text:bookmark-start text:name="rubi_mel"/>Rubi, Mel<text:bookmark-end text:name="__RefHeading___rubi_mel_1"/><text:bookmark-end text:name="rubi_mel"/></text:h>
      <text:p text:style-name="Text_20_body"><draw:frame draw:style-name="medialeft" draw:name="0" text:anchor-type="paragraph" draw:z-index="0" svg:width="5.2916666666667cm" style:rel-width="100%" svg:height="4.4403259726604cm" style:rel-height="scale"><draw:image xlink:href="Pictures/750042f8e732deffed14f0a26d2fa06d.jpg" xlink:type="simple" xlink:show="embed" xlink:actuate="onLoad"/></draw:frame><text:span text:style-name="Strong_20_Emphasis">* 06. März 1950<text:line-break/>
Zeichnungen für <text:a xlink:type="simple" xlink:href="https://eisenherz-lexikon.de/doku.php?id=yeates_thomas" text:style-name="Internet_20_link" text:visited-style-name="Visited_20_Internet_20_Link">Thomas Yeates</text:a></text:span></text:p>
      <text:p text:style-name="Text_20_body">In der Buchreihe »Illustrators« des Verlages The Book Palace Ltd., London, findet sich im Special No. 19, »Prince Valiant Artists Special«, Fall/Autumn 2024, im Kapitel zu <text:a xlink:type="simple" xlink:href="https://eisenherz-lexikon.de/doku.php?id=yeates_thomas" text:style-name="Internet_20_link" text:visited-style-name="Visited_20_Internet_20_Link">Thomas Yeates</text:a> auf Seite 164 folgende Notiz:</text:p>
      <table:table table:style-name="Table_Quotation1">
        <table:table-column/>
        <table:table-row>
          <table:table-cell office:value-type="string" table:style-name="Cell_Quotation1">
            <text:p text:style-name="tablealignleft">Working on a Sunday strip week after week can prove quite daunting as Yeates explains: „After I did the sequence with Morgan LeFey and the siege of Londonium, I needed a break. Another artist, Mel Rubi, digitally created most, if not all, on the Sundays between strips Nos. 4452 (June 5, 2022) and 4595 (April 2, 2023). About ten months, I re-created his pages with ink on paper for publication so they looked like my work. Unfortunately, they didn't let me credit my helpers on the strip.“ Mel Rubi's digital version of strip No 4452 is on the top left, Yeates' inked version on the top right, and below right is the final colour version.</text:p>
          </table:table-cell>
        </table:table-row>
      </table:table>
      <text:p text:style-name="Text_20_body">Übersetzt<text:note text:id="ftn0" text:note-class="footnote"><text:note-citation text:label="1)">1)</text:note-citation><text:note-body><text:a xlink:type="simple" xlink:href="https://translate.google.de/?hl=de&amp;tab=TT&amp;sl=en&amp;tl=de&amp;op=translate" text:style-name="Internet_20_link" text:visited-style-name="Visited_20_Internet_20_Link">Google-Übersetzer</text:a></text:note-body></text:not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oche für Woche an einem Sonntags-Strip zu arbeiten, kann sich als durchaus anspruchsvoll erweisen, wie Yeates erklärt: „Nachdem ich die Sequenz mit Morgan LeFey und der Belagerung von Londonium fertiggestellt hatte, brauchte ich eine Pause. Ein anderer Künstler, Mel Rubi, erstellte digital den Großteil – wenn nicht sogar alle – der Sonntags-Strips im Zeitraum zwischen Strip Nr. 4452 (5. Juni 2022) und Nr. 4595 (2. April 2023). Über einen Zeitraum von etwa zehn Monaten zeichnete ich seine Seiten für die Veröffentlichung mit Tusche auf Papier nach, damit sie wie meine eigene Arbeit aussahen. Leider wurde mir nicht gestattet, meine Helfer im Strip namentlich zu erwähnen.“ Mel Rubis digitale Version von Strip Nr. 4452 ist oben links zu sehen, Yeates’ getuschte Version oben rechts, und unten rechts befindet sich die endgültige Farbversion.</text:p>
          </table:table-cell>
        </table:table-row>
      </table:table>
      <text:p text:style-name="Text_20_body"><text:span text:style-name="Emphasis">Dieses Buch ist über den <text:a xlink:type="simple" xlink:href="https://www.bocola.de/eisenherz-sonstige.html" text:style-name="Internet_20_link" text:visited-style-name="Visited_20_Internet_20_Link">Bocola-Verlag</text:a> zu beziehen.</text:span></text:p>
      <text:p text:style-name="Text_20_body">Im Internet finden sich nur spärliche Informationen zu diesem Künstler. Sein Geburtsdatum, 6. März<text:note text:id="ftn1" text:note-class="footnote"><text:note-citation text:label="2)">2)</text:note-citation><text:note-body><text:a xlink:type="simple" xlink:href="https://www.deviantart.com/melrubi" text:style-name="Internet_20_link" text:visited-style-name="Visited_20_Internet_20_Link">https://www.deviantart.com/melrubi</text:a></text:note-body></text:note>, sowie sein Geburtsjahr<text:note text:id="ftn2" text:note-class="footnote"><text:note-citation text:label="3)">3)</text:note-citation><text:note-body><text:a xlink:type="simple" xlink:href="https://avp.fandom.com/wiki/Mel_Rubi" text:style-name="Internet_20_link" text:visited-style-name="Visited_20_Internet_20_Link">https://avp.fandom.com/wiki/Mel_Rubi</text:a></text:note-body></text:note> finden sich jeweils nur an einer einzigen Stelle. Er ist ein US-amerikanischer Comiczeichner, Illustrator und teilweise auch Autor. Sein Wohnort wird im Bereich Sacramento / Elk Grove in Kalifornien, USA, angegeben. Sein Einstieg in die Comicbranche kann auf den Anfang der 1990er Jahre datiert werden. Zuvor war er technischer Zeichner in einem Ingenieurbüro.</text:p>
      <table:table table:style-name="Table_Quotation1">
        <table:table-column/>
        <table:table-row>
          <table:table-cell office:value-type="string" table:style-name="Cell_Quotation1">
            <text:p text:style-name="tablealignleft">Rubi begann seine Laufbahn als ambitionierter Autodidakt; zu seinen künstlerischen Vorbildern zählten unter anderem Frank Frazetta, John Buscema und Bernie Wrightson. Seine berufliche Laufbahn startete er zunächst als technischer Zeichner in einem Ingenieurbüro, erkannte jedoch schon bald, dass seine wahre Leidenschaft der Arbeit als Comic-Illustrator galt. Nach drei Jahren, in denen er immer wieder Arbeitsproben eingereicht hatte, gelang ihm schließlich auf der Wonder-Con 1993 der Durchbruch im Superhelden-Genre: Noch vor Ort wurde ihm eine Stelle als „Penciler“ (Bleistiftzeichner) für gleich zwei Verlage – Marvel und Valiant – angeboten. Mel hat zudem für bedeutende Spieleentwickler wie Electronic Arts, Bioware und Klicknation gearbeitet. Derzeit (?) ist er als Senior Artist bei 5thPlanet Games tätig, widmet sich aber auch weiterhin in seiner Freizeit der freiberuflichen Arbeit. Darüber hinaus hat er ein eigenes, urheberrechtlich geschütztes Projekt namens „Boundead“ entwickelt.<text:line-break/></text:p>
          </table:table-cell>
        </table:table-row>
      </table:table>
      <text:p text:style-name="Text_20_body"><text:span text:style-name="Emphasis">Quelle: übersetzt von <text:a xlink:type="simple" xlink:href="https://fancons.com/guests/bio/6284/mel-rubi" text:style-name="Internet_20_link" text:visited-style-name="Visited_20_Internet_20_Link">fancons.com</text:a></text:span></text:p>
      <text:p text:style-name="Text_20_body">Bekannt ist Rubi durch Arbeiten für Verlage wie Marvel, Dynamite Entertainment, Dark Horse oder Image Comics. Auch als Spiele-Autor finden sich Einträge. Zu seinen bekanntesten Arbeiten zählen Red Sonja, Doctor Strange oder auch X-Men. Als Stilmerkmale von Rubi gelten:</text:p>
      <text:list text:style-name="Numbering_20_1" text:continue-numbering="false">
        <text:list-item>
          <text:p text:style-name="Numbering_20_1_Content_First"> dynamische Fantasy-Illustrationen</text:p>
        </text:list-item>
        <text:list-item>
          <text:p text:style-name="Numbering_20_1_Content"> muskulöse Figurenzeichnungen</text:p>
        </text:list-item>
        <text:list-item>
          <text:p text:style-name="Numbering_20_1_Content"> starker Einfluss von Frank Frazetta und John Buscema</text:p>
        </text:list-item>
        <text:list-item>
          <text:p text:style-name="Numbering_20_1_Content_Last"> klassische Schwert- und Zauberei-Ästhetik<text:line-break/></text:p>
        </text:list-item>
      </text:list>
      <text:p text:style-name="Text_20_body">Viele seiner Werke hat er in seinem <text:a xlink:type="simple" xlink:href="https://www.facebook.com/mel.rubi.3/" text:style-name="Internet_20_link" text:visited-style-name="Visited_20_Internet_20_Link">Facebook Account</text:a> veröffentlicht.</text:p>
      <text:p text:style-name="Text_20_body"><draw:frame draw:style-name="mediaright" draw:name="1" text:anchor-type="paragraph" draw:z-index="1" svg:width="5.2916666666667cm" style:rel-width="100%" svg:height="5.4873643984221cm" style:rel-height="scale"><draw:image xlink:href="Pictures/3dabe9c665d8023f8f5d0fca678f508e.jpg" xlink:type="simple" xlink:show="embed" xlink:actuate="onLoad"/></draw:frame> So findet sich dort unter dem Datum vom 7. Juni 2022 folgender Eintrag:</text:p>
      <table:table table:style-name="Table_Quotation1">
        <table:table-column/>
        <table:table-row>
          <table:table-cell office:value-type="string" table:style-name="Cell_Quotation1">
            <text:p text:style-name="tablealignleft">I'm honored to be a part of Hal Foster's „PRINCE VALIANT“. It continues to be one of the longest running comic strip every Sunday. Here's my first go with Thomas and Mark. Enjoy folks!</text:p>
          </table:table-cell>
        </table:table-row>
      </table:table>
      <text:p text:style-name="Text_20_body">Übersetzt etwa so<text:span text:style-name="Footnote_20_Anchor"><text:note-ref text:note-class="footnote" text:reference-format="text" text:ref-name="ftn0">1)</text:note-ref></text:spa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Es ist mir eine Ehre, Teil von Hal Fosters „PRINCE VALIANT“ zu sein. Er zählt nach wie vor zu den am längsten laufenden Comic-Strips, die jeden Sonntag erscheinen. Hier ist mein erster Versuch gemeinsam mit Thomas und Mark. Viel Spaß, Leute!</text:p>
          </table:table-cell>
        </table:table-row>
      </table:table>
      <text:p text:style-name="Text_20_body">Die Präsentation einer gesamten colorierten Sonntagsseite setzt sich fort bis zum 1. August 2022. Danach erscheinen wöchentlich schwarz-weiß Skizzen einzelner Szenen oder ganzer Seiten ohne Text bis zum 2. April 2023. Immer vorhanden ist ein Link zu der jeweiligen Sonntagsseite auf <text:a xlink:type="simple" xlink:href="https://comicskingdom.com/prince-valiant" text:style-name="Internet_20_link" text:visited-style-name="Visited_20_Internet_20_Link">Comics Kingdom</text:a>.<text:line-break/>
Das wären dann 44 <text:a xlink:type="simple" xlink:href="https://eisenherz-lexikon.de/doku.php?id=sonntagsseiten" text:style-name="Internet_20_link" text:visited-style-name="Visited_20_Internet_20_Link">Sonntagsseiten</text:a>, auch wenn in der <text:a xlink:type="simple" xlink:href="https://www.facebook.com/groups/252913341751133" text:style-name="Internet_20_link" text:visited-style-name="Visited_20_Internet_20_Link">Facebook-Gruppe „Prince Valiant of Thule“</text:a> am 18. Mai 2026 von 43 Sonntagen berichtet wird:</text:p>
      <table:table table:style-name="Table_Quotation1">
        <table:table-column/>
        <table:table-row>
          <table:table-cell office:value-type="string" table:style-name="Cell_Quotation1">
            <text:p text:style-name="tablealignleft">„Mel Rubi – have you ever heard that name?  Did you know that in 2022-23 Mel Rubi drew 43 weeks of the PRINCE VALIANT strip??  The only place I have ever heard this mentioned was in the PV Special ILLUSTRATORS book published in England – they printed his first PV strip (#4452) and showed how Tom would work from it and would redraw it in his style!  It seems that Mel worked on George R.R. Martin's A CLASH OF KINGS comic series in 2015-2018 that showed he was able to work with medieval themes, thus he got the job of doing 43 weeks of PV…“</text:p>
          </table:table-cell>
        </table:table-row>
      </table:table>
      <text:p text:style-name="Text_20_body">Übersetzt<text:span text:style-name="Footnote_20_Anchor"><text:note-ref text:note-class="footnote" text:reference-format="text" text:ref-name="ftn0">1)</text:note-ref></text:span>:</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Mel Rubi – haben Sie diesen Namen schon einmal gehört? Wussten Sie, dass Mel Rubi in den Jahren 2022 und 2023 insgesamt 43 Wochen lang den Comic-Strip *Prince Valiant* gezeichnet hat? Der einzige Ort, an dem ich dies jemals erwähnt fand, war das in England erschienene Sonderbuch *PV Special: Illustrators* – dort wurde sein erster *Prince Valiant*-Strip (Nr. 4452) abgedruckt und gezeigt, wie Tom diesen als Vorlage nutzte, um ihn anschließend in seinem eigenen Stil neu zu zeichnen! Offenbar arbeitete Mel zwischen 2015 und 2018 an der Comic-Adaption von George R.R. Martins *A Clash of Kings*; da er dabei seine Fähigkeit im Umgang mit mittelalterlichen Themen unter Beweis stellte, erhielt er schließlich den Auftrag, 43 Wochen lang *Prince Valiant* zu zeichnen …</text:p>
          </table:table-cell>
        </table:table-row>
      </table:table>
      <text:p text:style-name="Text_20_body">In dieser <text:a xlink:type="simple" xlink:href="https://www.comics.org/credit/name/Mel%20Rubi/sort/chrono/?" text:style-name="Internet_20_link" text:visited-style-name="Visited_20_Internet_20_Link">Werkübersicht</text:a> von Rubi fehlen die Prince Valiant Zeichnungen, was nach dem Zitat von Yeates leider nachvollziehbar ist.</text:p>
      <text:p text:style-name="Text_20_body"><text:span text:style-name="Emphasis">Quellen:</text:span>
<text:a xlink:type="simple" xlink:href="https://en.wikipedia.org/wiki/Mel_Rubi" text:style-name="Internet_20_link" text:visited-style-name="Visited_20_Internet_20_Link">https://en.wikipedia.org/wiki/Mel_Rubi</text:a>
<text:a xlink:type="simple" xlink:href="https://fancons.com/guests/bio/6284/mel-rubi" text:style-name="Internet_20_link" text:visited-style-name="Visited_20_Internet_20_Link">https://fancons.com/guests/bio/6284/mel-rubi</text:a>
<text:a xlink:type="simple" xlink:href="https://www.blogger.com/profile/06272106136944086878" text:style-name="Internet_20_link" text:visited-style-name="Visited_20_Internet_20_Link">https://www.blogger.com/profile/06272106136944086878</text:a>
<text:a xlink:type="simple" xlink:href="https://www.instagram.com/melrubi/tagged/" text:style-name="Internet_20_link" text:visited-style-name="Visited_20_Internet_20_Link">https://www.instagram.com/melrubi/tagged/</text:a>
<text:a xlink:type="simple" xlink:href="https://www.artstation.com/melrubi1" text:style-name="Internet_20_link" text:visited-style-name="Visited_20_Internet_20_Link">https://www.artstation.com/melrubi1</text:a>
<text:a xlink:type="simple" xlink:href="https://www.marvel.com/comics/creators/3644/mel_rubi" text:style-name="Internet_20_link" text:visited-style-name="Visited_20_Internet_20_Link">https://www.marvel.com/comics/creators/3644/mel_rubi</text:a>
<text:a xlink:type="simple" xlink:href="https://leagueofcomicgeeks.com/people/3675/mel-rubi" text:style-name="Internet_20_link" text:visited-style-name="Visited_20_Internet_20_Link">https://leagueofcomicgeeks.com/people/3675/mel-rubi</text:a></text:p>
      <text:p text:style-name="Text_20_body"><text:span text:style-name="Emphasis">Seiten: 4452 bis 4595 als Zeichner für Thomas Yeates</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09:06</meta:creation-date>
    <dc:creator>Generated</dc:creator>
    <dc:date>2026-08-24T08::09:06</dc:date>
    <dc:language>en-US</dc:language>
    <meta:editing-cycles>1</meta:editing-cycles>
    <meta:editing-duration>PT0S</meta:editing-duration>
    <dc:title>rubi_mel</dc:title>
  </office:meta>
</office:document-meta>
</file>