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6aa49d7465f67aa6a36149028ed338.jpg"/>
  <manifest:file-entry manifest:media-type="image/jpeg" manifest:full-path="Pictures/d44acecb8e2d2f908db60cbfa5aa0e6b.jpg"/>
  <manifest:file-entry manifest:media-type="image/jpeg" manifest:full-path="Pictures/4ced661792f82391c6bb340e6dee8f35.jpg"/>
  <manifest:file-entry manifest:media-type="image/jpeg" manifest:full-path="Pictures/c266c69b2db0293de7343756a48cc08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od_wallace"/><text:bookmark-start text:name="__RefHeading___wood_wallace_wally_allan_aka_woody_1"/><text:bookmark-start text:name="wood_wallace_wally_allan_aka_woody"/>Wood, Wallace "Wally" Allan (aka "Woody")<text:bookmark-end text:name="__RefHeading___wood_wallace_wally_allan_aka_woody_1"/><text:bookmark-end text:name="wood_wallace_wally_allan_aka_woody"/></text:h>
      <text:p text:style-name="Text_20_body"><draw:frame draw:style-name="mediaright" draw:name="Wallace Wood Legend" text:anchor-type="paragraph" draw:z-index="0" svg:width="8.9958333333333cm" style:rel-width="100%"><draw:text-box><text:p text:style-name="legendcenter"><draw:frame draw:style-name="mediaright" draw:name="Wallace Wood" text:anchor-type="paragraph" draw:z-index="0" svg:width="8.9958333333333cm" style:rel-width="100%" svg:height="7.3289583333333cm" style:rel-height="scale"><draw:image xlink:href="Pictures/986aa49d7465f67aa6a36149028ed338.jpg" xlink:type="simple" xlink:show="embed" xlink:actuate="onLoad"/></draw:frame>Wallace Wood</text:p></draw:text-box></draw:frame><text:span text:style-name="Strong_20_Emphasis">* 17. Juni 1927 ~ † 2. November 1981<text:line-break/>
Zeichnungen</text:span></text:p>
      <text:p text:style-name="Text_20_body">Auf der Suche nach einem Assistenten bat <text:a xlink:type="simple" xlink:href="https://eisenherz-lexikon.de/doku.php?id=foster_hal" text:style-name="Internet_20_link" text:visited-style-name="Visited_20_Internet_20_Link">Hal Foster</text:a> <text:span text:style-name="underline">1970</text:span> auch Wallace Wood um eine Probe seiner Kunst. Wood war vor allem mit Science Fiction Zeichnungen bekannt geworden und arbeitete meist für Marvel (»Daredevil«). Aber auch in »MAD« finden sich seine Zeichnungen.<text:line-break/>
Für King Features zeichnete er »<text:a xlink:type="simple" xlink:href="https://en.wikipedia.org/wiki/Jungle_Jim" text:style-name="Internet_20_link" text:visited-style-name="Visited_20_Internet_20_Link">Jungle Jim</text:a>«, eine mit <text:a xlink:type="simple" xlink:href="https://eisenherz-lexikon.de/doku.php?id=tarzan:index" text:style-name="Internet_20_link" text:visited-style-name="Visited_20_Internet_20_Link">Tarzan</text:a> vergleichbare Serie. So lag es wohl nahe, Wood als möglichen Assistenten in Betracht zu ziehen. Es entstand Seite 1762 vom 15.11.1970. Eine weitere Zusammenarbeit entwickelte sich aber nicht.</text:p>
      <text:p text:style-name="Text_20_body"><text:span text:style-name="Emphasis">aus dem Englischen übersetzt und neu zusammengestellt</text:span></text:p>
      <text:p text:style-name="Text_20_body"><text:span text:style-name="Emphasis">Seite:</text:span> 1762 </text:p>
      <text:p text:style-name="Text_20_body"><draw:frame draw:style-name="media" draw:name="Entwürfe zur Seite Legend" text:anchor-type="as-char" draw:z-index="0" svg:width="5.2916666666667cm" style:rel-width="100%"><draw:text-box><text:p text:style-name="legendcenter"><draw:frame draw:style-name="media" draw:name="Entwürfe zur Seite" text:anchor-type="as-char" draw:z-index="1" svg:width="5.2916666666667cm" style:rel-width="100%" svg:height="6.5453975171685cm" style:rel-height="scale"><draw:image xlink:href="Pictures/d44acecb8e2d2f908db60cbfa5aa0e6b.jpg" xlink:type="simple" xlink:show="embed" xlink:actuate="onLoad"/></draw:frame>Entwürfe zur Seite</text:p></draw:text-box></draw:frame><draw:frame draw:style-name="media" draw:name="s/w Legend" text:anchor-type="as-char" draw:z-index="0" svg:width="5.2916666666667cm" style:rel-width="100%"><draw:text-box><text:p text:style-name="legendcenter"><draw:frame draw:style-name="media" draw:name="s/w" text:anchor-type="as-char" draw:z-index="2" svg:width="5.2916666666667cm" style:rel-width="100%" svg:height="7.7863703405739cm" style:rel-height="scale"><draw:image xlink:href="Pictures/4ced661792f82391c6bb340e6dee8f35.jpg" xlink:type="simple" xlink:show="embed" xlink:actuate="onLoad"/></draw:frame>s/w</text:p></draw:text-box></draw:frame><text:line-break/>
Quelle: Bhob Stewart (Herausgeber): Against The Grain: Mad Artist Wallace Wood, 2003. <text:a xlink:type="simple" xlink:href="http://wallywood.tumblr.com/page/3" text:style-name="Internet_20_link" text:visited-style-name="Visited_20_Internet_20_Link">http://wallywood.tumblr.com/page/3</text:a></text:p>
      <text:p text:style-name="Text_20_body"><draw:frame draw:style-name="media" draw:name="Entdecken Sie unseren Helden? Legend" text:anchor-type="as-char" draw:z-index="0" svg:width="5.2916666666667cm" style:rel-width="100%"><draw:text-box><text:p text:style-name="legendcenter"><draw:frame draw:style-name="media" draw:name="Entdecken Sie unseren Helden?" text:anchor-type="as-char" draw:z-index="3" svg:width="5.2916666666667cm" style:rel-width="100%" svg:height="3.7455078125cm" style:rel-height="scale"><draw:image xlink:href="Pictures/c266c69b2db0293de7343756a48cc081.jpg" xlink:type="simple" xlink:show="embed" xlink:actuate="onLoad"/></draw:frame>Entdecken Sie unseren Helden?</text:p></draw:text-box></draw:frame><text:line-break/>
Quelle: “The Comic Strip Characters’ Christmas Party!” Original double-page spread by Wally Wood (art) and George Belkin (script) from Mad #68, published by EC Comics, January 1962. <text:a xlink:type="simple" xlink:href="http://wallywood.tumblr.com/page/5" text:style-name="Internet_20_link" text:visited-style-name="Visited_20_Internet_20_Link">http://wallywood.tumblr.com/page/5</text:a></text:p>
      <text:p text:style-name="Text_20_body"><text:span text:style-name="Emphasis">Mehr über Wood finden Sie unter folgenden Links:</text:span><text:line-break/>
<text:a xlink:type="simple" xlink:href="http://www.wallacewoodestate.com/" text:style-name="Internet_20_link" text:visited-style-name="Visited_20_Internet_20_Link">Offizielle Website</text:a><text:line-break/>
<text:a xlink:type="simple" xlink:href="https://en.wikipedia.org/wiki/Wallace_Wood" text:style-name="Internet_20_link" text:visited-style-name="Visited_20_Internet_20_Link">englische Wikipedia</text:a><text:line-break/>
<text:a xlink:type="simple" xlink:href="http://www.lambiek.net/artists/w/wood_wallace.htm" text:style-name="Internet_20_link" text:visited-style-name="Visited_20_Internet_20_Link">englische Comicopledia</text:a><text:line-break/>
<text:a xlink:type="simple" xlink:href="http://www.comicbookdb.com/creator.php?ID=2224" text:style-name="Internet_20_link" text:visited-style-name="Visited_20_Internet_20_Link">englischsprachige Comicbuch-Datenbank</text:a><text:line-break/>
<text:a xlink:type="simple" xlink:href="http://marvel.wikia.com/Wally_Wood" text:style-name="Internet_20_link" text:visited-style-name="Visited_20_Internet_20_Link">Informationen auf der Marvel Homepage</text:a><text:line-break/>
<text:a xlink:type="simple" xlink:href="http://www.bpib.com/illustrat/wood.htm" text:style-name="Internet_20_link" text:visited-style-name="Visited_20_Internet_20_Link">Biographie</text:a><text:line-break/>
<text:a xlink:type="simple" xlink:href="http://isthistomorrow.com/2004/woodcard.html" text:style-name="Internet_20_link" text:visited-style-name="Visited_20_Internet_20_Link">U.S. Sammelkarte</text:a><text:line-break/>
<text:a xlink:type="simple" xlink:href="http://web.archive.org/web/20071009122651/http://splashpages.com/wood/woodbio.html" text:style-name="Internet_20_link" text:visited-style-name="Visited_20_Internet_20_Link">unvollständige Biographie</text:a></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3::13:17</meta:creation-date>
    <dc:creator>Generated</dc:creator>
    <dc:date>2026-08-29T13::13:17</dc:date>
    <dc:language>en-US</dc:language>
    <meta:editing-cycles>1</meta:editing-cycles>
    <meta:editing-duration>PT0S</meta:editing-duration>
    <dc:title>wood_wallace</dc:title>
  </office:meta>
</office:document-meta>
</file>